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1cff773182ddf7d1c6565969d29b41.jpg"/>
  <manifest:file-entry manifest:media-type="image/jpeg" manifest:full-path="Pictures/3114ec39a041079006312df5682aa83e.jpg"/>
  <manifest:file-entry manifest:media-type="image/jpeg" manifest:full-path="Pictures/a15cb2b0aefdafbcd420dd76599ca645.jpg"/>
  <manifest:file-entry manifest:media-type="image/jpeg" manifest:full-path="Pictures/eaab856c2c1b67d88c31a50ae819298a.jpg"/>
  <manifest:file-entry manifest:media-type="image/jpeg" manifest:full-path="Pictures/c2b7e66f8baafa997c9ceb7be624ffd0.jpg"/>
  <manifest:file-entry manifest:media-type="image/jpeg" manifest:full-path="Pictures/40fc73a7d95900a2da3f64712be0d446.jpg"/>
  <manifest:file-entry manifest:media-type="image/jpeg" manifest:full-path="Pictures/7c1b609cd3c7d1840845ee9c87f8485d.jpg"/>
  <manifest:file-entry manifest:media-type="image/jpeg" manifest:full-path="Pictures/4dcb596ed3e201597145d03bada1a562.jpg"/>
  <manifest:file-entry manifest:media-type="image/jpeg" manifest:full-path="Pictures/be3468afa2268bc674e16b95bac2199c.jpg"/>
  <manifest:file-entry manifest:media-type="image/jpeg" manifest:full-path="Pictures/a7894c49f213f540e5ecba25a62de11f.jpg"/>
  <manifest:file-entry manifest:media-type="image/jpeg" manifest:full-path="Pictures/168fc5f4b6ed6c1fae27d3d1cc7dc360.jpg"/>
  <manifest:file-entry manifest:media-type="image/jpeg" manifest:full-path="Pictures/338364f5d1c85f87ab72810dd6324454.jpg"/>
  <manifest:file-entry manifest:media-type="image/jpeg" manifest:full-path="Pictures/b58812257ee8a33395741a8475bc1e70.jpg"/>
  <manifest:file-entry manifest:media-type="image/jpeg" manifest:full-path="Pictures/fe3ea342669f069eb9b493a72fc2fd34.jpg"/>
  <manifest:file-entry manifest:media-type="image/jpeg" manifest:full-path="Pictures/f5e2b96fdd71d1cf2b404a5bc1b87e26.jpg"/>
  <manifest:file-entry manifest:media-type="image/jpeg" manifest:full-path="Pictures/7efb994038759151b56038f3c39b7770.jpg"/>
  <manifest:file-entry manifest:media-type="image/jpeg" manifest:full-path="Pictures/eaf6c8e901c7c6b44cd598c8672d7448.jpg"/>
  <manifest:file-entry manifest:media-type="image/jpeg" manifest:full-path="Pictures/d212ac4dfafe98386623a0477a0417cf.jpg"/>
  <manifest:file-entry manifest:media-type="image/jpeg" manifest:full-path="Pictures/d4fdb149364a44c96115c9c38bb024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glosar:start"/><text:bookmark-start text:name="__RefHeading___glosar_1"/><text:bookmark-start text:name="glosar"/>Glosář<text:bookmark-end text:name="__RefHeading___glosar_1"/><text:bookmark-end text:name="glosar"/></text:h>
      <text:p text:style-name="Text_20_body"><text:span text:style-name="Strong_20_Emphasis">Glosář</text:span> nejdůležitějších symbolů, pojmů a definic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ojem</text:span> </text:p>
          </table:table-cell>
          <table:table-cell office:value-type="string" table:style-name="tableheader">
            <text:p text:style-name="Table_20_Heading"> Popi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rowser</text:span> </text:p>
          </table:table-cell>
          <table:table-cell office:value-type="string" table:style-name="tablecell">
            <text:p text:style-name="tablealignleft"> Zobrazení výbraných dat v tabulce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0" text:anchor-type="as-char" draw:z-index="0" svg:width="10.186458333333cm" svg:height="4.28625cm"><draw:image xlink:href="Pictures/211cff773182ddf7d1c6565969d29b41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ázev browseru</text:span> </text:p>
          </table:table-cell>
          <table:table-cell office:value-type="string" table:style-name="tablecell">
            <text:p text:style-name="tablealignleft"> V červeně označeném řádku je název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" text:anchor-type="as-char" draw:z-index="1" svg:width="10.186458333333cm" svg:height="4.28625cm"><draw:image xlink:href="Pictures/3114ec39a041079006312df5682aa83e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lačítko voleb browseru</text:span> </text:p>
          </table:table-cell>
          <table:table-cell office:value-type="string" table:style-name="tablecell">
            <text:p text:style-name="tablealignleft"> Tlačítkem (zde červeně označeným) lze změnit zobrazení. Po stisku se zobrazí detailní nastaven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2" text:anchor-type="as-char" draw:z-index="2" svg:width="10.186458333333cm" svg:height="4.28625cm"><draw:image xlink:href="Pictures/a15cb2b0aefdafbcd420dd76599ca645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ktuální zobrazení</text:span> </text:p>
          </table:table-cell>
          <table:table-cell office:value-type="string" table:style-name="tablecell">
            <text:p text:style-name="tablealignleft"> Tyto položky jsou aktuálně zobrazeny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3" text:anchor-type="as-char" draw:z-index="3" svg:width="10.186458333333cm" svg:height="4.28625cm"><draw:image xlink:href="Pictures/eaab856c2c1b67d88c31a50ae819298a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tailní nastavení zobrazení</text:span> </text:p>
          </table:table-cell>
          <table:table-cell office:value-type="string" table:style-name="tablecell">
            <text:p text:style-name="tablealignleft"> Zde se nastaví co se v browseru má zobrazi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4" text:anchor-type="as-char" draw:z-index="4" svg:width="8.5989583333333cm" style:rel-width="100%" svg:height="9.921875cm" style:rel-height="scale"><draw:image xlink:href="Pictures/c2b7e66f8baafa997c9ceb7be624ffd0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11-pole s tlačítkem</text:span> </text:p>
          </table:table-cell>
          <table:table-cell office:value-type="string" table:style-name="tablecell">
            <text:p text:style-name="tablealignleft"> Rozšířené pole pro volbu je pro i/2® specifický prvek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5" text:anchor-type="as-char" draw:z-index="5" svg:width="21.087291666667cm" style:rel-width="100%" svg:height="15.901458333333cm" style:rel-height="scale"><draw:image xlink:href="Pictures/40fc73a7d95900a2da3f64712be0d446.jp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řes F11 v poli výběru nebo kliknutím levým tlačítkem myši na tlačítko s tečkami na pravé straně pole se otevře tabulka pro výběr. Je možné informace přímo zadat, bez zobrazení výběru. Jsou-li zadávaná data nová, mohou být rovnou zadána, nebo stačí stisknout enter, i/2 doplní nejbližší volné číslo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alší ovládací prvky</text:span> </text:p>
          </table:table-cell>
          <table:table-cell office:value-type="string" table:style-name="tablecell">
            <text:p text:style-name="tablealignleft"> Standardní ovládací prvky Window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aškrtávací pole</text:span> </text:p>
          </table:table-cell>
          <table:table-cell office:value-type="string" table:style-name="tablecell">
            <text:p text:style-name="tablealignleft"> Zaškrtnutím se aktivuje možnos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6" text:anchor-type="as-char" draw:z-index="6" svg:width="1.1377083333333cm" svg:height="0.50270833333333cm"><draw:image xlink:href="Pictures/7c1b609cd3c7d1840845ee9c87f8485d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řepínací pole</text:span> </text:p>
          </table:table-cell>
          <table:table-cell office:value-type="string" table:style-name="tablecell">
            <text:p text:style-name="tablealignleft"> Výběrové pole: z více možností musí být jedna zvolen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7" text:anchor-type="as-char" draw:z-index="7" svg:width="5.3710416666667cm" style:rel-width="100%" svg:height="1.4816666666667cm" style:rel-height="scale"><draw:image xlink:href="Pictures/4dcb596ed3e201597145d03bada1a562.jp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 se provádí pomocí levého tlačítka myši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ropDown</text:span> </text:p>
          </table:table-cell>
          <table:table-cell office:value-type="string" table:style-name="tablecell">
            <text:p text:style-name="tablealignleft"> Pevný výběrový seznam, je nutné zvolit jednu z více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8" text:anchor-type="as-char" draw:z-index="8" svg:width="5.3975cm" style:rel-width="100%" svg:height="2.06375cm" style:rel-height="scale"><draw:image xlink:href="Pictures/be3468afa2268bc674e16b95bac2199c.jp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 kliknutí na symbol šipka dolů levým tlačítkem myši se otevře výběrový seznam, ve kterém je možné pohybovat se klávesou šipka nahoru, šipka dolů, stisknutím počátečního písmene nebo myší a po zvolení výběru se samo zavř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ditor</text:span> </text:p>
          </table:table-cell>
          <table:table-cell office:value-type="string" table:style-name="tablecell">
            <text:p text:style-name="tablealignleft"> Pole pro dlouhý text s automatickým zalomením řádků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9" text:anchor-type="as-char" draw:z-index="9" svg:width="10.133541666667cm" svg:height="3.730625cm"><draw:image xlink:href="Pictures/a7894c49f213f540e5ecba25a62de11f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ole pro zadávání</text:span> </text:p>
          </table:table-cell>
          <table:table-cell office:value-type="string" table:style-name="tablecell">
            <text:p text:style-name="tablealignleft"> Pole pro zadávání: buď libovolný znak, číslo a nebo datum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0" text:anchor-type="as-char" draw:z-index="10" svg:width="6.50875cm" style:rel-width="100%" svg:height="0.60854166666667cm" style:rel-height="scale"><draw:image xlink:href="Pictures/168fc5f4b6ed6c1fae27d3d1cc7dc360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blíbené</text:span> </text:p>
          </table:table-cell>
          <table:table-cell office:value-type="string" table:style-name="tablecell">
            <text:p text:style-name="tablealignleft"> Do levého sloupce můžete přesunout programy a funkce ze stromové struktury hlavní nabíd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21.060833333333cm" style:rel-width="100%" svg:height="15.610416666667cm" style:rel-height="scale"><draw:image xlink:href="Pictures/338364f5d1c85f87ab72810dd632445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ořadač</text:span> </text:p>
          </table:table-cell>
          <table:table-cell office:value-type="string" table:style-name="tablecell">
            <text:p text:style-name="tablealignleft"> Ve stromové struktuře nabídky (červeně označeno) je možné vyhledat požadovanou oblas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2" text:anchor-type="as-char" draw:z-index="12" svg:width="21.060833333333cm" style:rel-width="100%" svg:height="15.610416666667cm" style:rel-height="scale"><draw:image xlink:href="Pictures/b58812257ee8a33395741a8475bc1e70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znam</text:span> </text:p>
          </table:table-cell>
          <table:table-cell office:value-type="string" table:style-name="tablecell">
            <text:p text:style-name="tablealignleft"> Ke zvoleným bodům nabídky v prostředním sloupci patří červeně označené programy a funkce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3" text:anchor-type="as-char" draw:z-index="13" svg:width="21.060833333333cm" style:rel-width="100%" svg:height="15.610416666667cm" style:rel-height="scale"><draw:image xlink:href="Pictures/fe3ea342669f069eb9b493a72fc2fd3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enu</text:span> </text:p>
          </table:table-cell>
          <table:table-cell office:value-type="string" table:style-name="tablecell">
            <text:p text:style-name="tablealignleft"> Lišta menu (červeně označená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4" text:anchor-type="as-char" draw:z-index="14" svg:width="21.087291666667cm" style:rel-width="100%" svg:height="15.901458333333cm" style:rel-height="scale"><draw:image xlink:href="Pictures/f5e2b96fdd71d1cf2b404a5bc1b87e26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lačítko Toolbaru</text:span> </text:p>
          </table:table-cell>
          <table:table-cell office:value-type="string" table:style-name="tablecell">
            <text:p text:style-name="tablealignleft"> Kliknutím myši na tlačítko/ikonu se spustí funkce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5" text:anchor-type="as-char" draw:z-index="15" svg:width="21.087291666667cm" style:rel-width="100%" svg:height="15.901458333333cm" style:rel-height="scale"><draw:image xlink:href="Pictures/7efb994038759151b56038f3c39b7770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da</text:span> </text:p>
          </table:table-cell>
          <table:table-cell office:value-type="string" table:style-name="tablecell">
            <text:p text:style-name="tablealignleft"> V našem příkladu se nacházíte uvnitř Číselníku zákazníků v sadě Prodej a v rámci sady Prodej na straně Zvláštní cen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6" text:anchor-type="as-char" draw:z-index="16" svg:width="21.087291666667cm" style:rel-width="100%" svg:height="15.901458333333cm" style:rel-height="scale"><draw:image xlink:href="Pictures/eaf6c8e901c7c6b44cd598c8672d7448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rana</text:span> </text:p>
          </table:table-cell>
          <table:table-cell office:value-type="string" table:style-name="tablecell">
            <text:p text:style-name="tablealignleft"> Právě se nacházíte na straně Zvláštní cena v prodeji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7" text:anchor-type="as-char" draw:z-index="17" svg:width="21.087291666667cm" style:rel-width="100%" svg:height="15.901458333333cm" style:rel-height="scale"><draw:image xlink:href="Pictures/d212ac4dfafe98386623a0477a0417cf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odstrana</text:span> </text:p>
          </table:table-cell>
          <table:table-cell office:value-type="string" table:style-name="tablecell">
            <text:p text:style-name="tablealignleft"> ..a v rámci strany Zvláštní cena na podstraně Základní údaje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8" text:anchor-type="as-char" draw:z-index="18" svg:width="21.087291666667cm" style:rel-width="100%" svg:height="15.901458333333cm" style:rel-height="scale"><draw:image xlink:href="Pictures/d4fdb149364a44c96115c9c38bb02472.jpg" xlink:type="simple" xlink:show="embed" xlink:actuate="onLoad"/></draw:frame> </text:p>
          </table:table-cell>
        </table:table-row>
      </table:table>
      <text:p text:style-name="Text_20_body">// Strana: /allgemeinehinweise/glossar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38:08</meta:creation-date>
    <dc:creator>Generated</dc:creator>
    <dc:date>2026-08-18T01::38:08</dc:date>
    <dc:language>en-US</dc:language>
    <meta:editing-cycles>1</meta:editing-cycles>
    <meta:editing-duration>PT0S</meta:editing-duration>
    <dc:title>i2doku-cz:010-obecne:glosar:start</dc:title>
  </office:meta>
</office:document-meta>
</file>