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navigation:start"/><text:bookmark-start text:name="__RefHeading___navigace_1"/><text:bookmark-start text:name="navigace"/>Navigace<text:bookmark-end text:name="__RefHeading___navigace_1"/><text:bookmark-end text:name="navigace"/></text:h>
      <text:p text:style-name="Text_20_body"><text:span text:style-name="Strong_20_Emphasis">Nejdůležitější příkazy pro navigaci:</text:span> </text:p>
      <text:p text:style-name="Text_20_body">Následující popis standarního chování klávesových zkratek a navigace jsou všeobecně známé z praxe.</text:p>
      <text:p text:style-name="Text_20_body">Snažíme se v zásadě o konzistenci v rámci Windows. Výjimky byly realizovány na přání uživatele pro vyšší výkonnost/transparentnost (např. pro rychlé pořízení zakázky přes klávesu Enter)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trong_20_Emphasis">Klávesa</text:span> </text:p>
          </table:table-cell>
          <table:table-cell office:value-type="string" table:style-name="tableheader">
            <text:p text:style-name="Table_20_Heading"> Význam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ab</text:span> </text:p>
          </table:table-cell>
          <table:table-cell office:value-type="string" table:style-name="tablecell">
            <text:p text:style-name="tablealignleft"> Pohyb v rámci stránky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nter</text:span> </text:p>
          </table:table-cell>
          <table:table-cell office:value-type="string" table:style-name="tablecell">
            <text:p text:style-name="tablealignright">  - Z pole do pole, z objektu do objektu, ze strany na stranu, ze sady na sadu (logická sumarizace více stran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Na posledním poli/objektu/straně/sadě zpět na první pole/objekt/stranu/sadu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2</text:span> </text:p>
          </table:table-cell>
          <table:table-cell office:value-type="string" table:style-name="tablecell">
            <text:p text:style-name="tablealignleft"> V dialogovém boxu můžeme namísto kliknutí myší potvrdit dialog stisknutím klávesy F2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5 / F6</text:span> </text:p>
          </table:table-cell>
          <table:table-cell office:value-type="string" table:style-name="tablecell">
            <text:p text:style-name="tablealignleft"> Z objektu na objekt, pohyb v rámci strany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9 / F10</text:span> </text:p>
          </table:table-cell>
          <table:table-cell office:value-type="string" table:style-name="tablecell">
            <text:p text:style-name="tablealignleft"> Ze strany na stranu, žádný pohyb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3 / F4</text:span> </text:p>
          </table:table-cell>
          <table:table-cell office:value-type="string" table:style-name="tablecell">
            <text:p text:style-name="tablealignleft"> Ze sady na sadu, žádný pohyb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SC</text:span> </text:p>
          </table:table-cell>
          <table:table-cell office:value-type="string" table:style-name="tablecell">
            <text:p text:style-name="tablealignleft"> Zpět. Při stisknutí vícekrát v následujícím sledu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1. Pole aktuálního objektu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1. pole 1. objektu na aktuální stránc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1. pole 1. objektu na 1. stránc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1. pole 1. objektu na 1. straně z 1. sady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- Základní informa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t-Enter</text:span> </text:p>
          </table:table-cell>
          <table:table-cell office:value-type="string" table:style-name="tablecell">
            <text:p text:style-name="tablealignleft"> Výběrový button v browsu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t-Home</text:span> </text:p>
          </table:table-cell>
          <table:table-cell office:value-type="string" table:style-name="tablecell">
            <text:p text:style-name="tablealignleft"> Přímo na 1. pole v Základní informace.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Klávesové zkratky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říklad zadáváni: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trl+Z</text:span> </text:p>
          </table:table-cell>
          <table:table-cell office:value-type="string" table:style-name="tablecell">
            <text:p text:style-name="tablealignleft"> Při stisknuté klávese Ctrl je nutné potvrdit ještě klávesu Z.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lt+M-N</text:span> </text:p>
          </table:table-cell>
          <table:table-cell office:value-type="string" table:style-name="tablecell">
            <text:p text:style-name="tablealignleft"> Při stisknuté klávesnici Alt je nutné postupně stisknout klávesy M a N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dle layoutu klávesy se odlišují ostatní klávesy: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trl</text:span> </text:p>
          </table:table-cell>
          <table:table-cell office:value-type="string" table:style-name="tablecell">
            <text:p text:style-name="tablealignleft"> = Control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s</text:span> </text:p>
          </table:table-cell>
          <table:table-cell office:value-type="string" table:style-name="tablecell">
            <text:p text:style-name="tablealignleft"> = Insert = Vloži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ymazat</text:span> </text:p>
          </table:table-cell>
          <table:table-cell office:value-type="string" table:style-name="tablecell">
            <text:p text:style-name="tablealignleft"> = Del = Delet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stup</text:span> </text:p>
          </table:table-cell>
          <table:table-cell office:value-type="string" table:style-name="tablecell">
            <text:p text:style-name="tablealignleft"> = Enter = Retur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lávesové zkratky pro funkce z menu jsou uvedeny přímo v menu vedle příkazu. Klávesové zkratky pro ikony se zobrazí po zastavení myši nad ikonou ve žlutém poli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span text:style-name="Strong_20_Emphasis">Ovládání myší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šechny akce se volí levým tlačítkem myši. Zároveň můžeme v různých oblastech otevřít speciální menu pravým tlačítkem. </text:p>
          </table:table-cell>
        </table:table-row>
      </table:table>
      <text:p text:style-name="Text_20_body">// Strana: /allgemeinehinweise/navigation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6::08:15</meta:creation-date>
    <dc:creator>Generated</dc:creator>
    <dc:date>2026-08-17T06::08:15</dc:date>
    <dc:language>en-US</dc:language>
    <meta:editing-cycles>1</meta:editing-cycles>
    <meta:editing-duration>PT0S</meta:editing-duration>
    <dc:title>i2doku-cz:010-obecne:navigation:start</dc:title>
  </office:meta>
</office:document-meta>
</file>