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6a37f26b31558be74f7e025fa1c40ee.jpg"/>
  <manifest:file-entry manifest:media-type="image/jpeg" manifest:full-path="Pictures/678d6d1e5faf27f6f0d53a542337686c.jpg"/>
  <manifest:file-entry manifest:media-type="image/jpeg" manifest:full-path="Pictures/b7954f607a8bfbab933c42b82e70aaf7.jpg"/>
  <manifest:file-entry manifest:media-type="image/jpeg" manifest:full-path="Pictures/d87a4b1984dc08ca383c28bea36f8966.jpg"/>
  <manifest:file-entry manifest:media-type="image/jpeg" manifest:full-path="Pictures/25ac4ea90398d026bb09c348fef07a05.jpg"/>
  <manifest:file-entry manifest:media-type="image/jpeg" manifest:full-path="Pictures/e605870c3d0cc94085431be57d14c31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2doku-cz:010-obecne:ovladani:start"/><text:bookmark-start text:name="__RefHeading___ovladaci_prvky_1"/><text:bookmark-start text:name="ovladaci_prvky"/>Ovládací prvky<text:bookmark-end text:name="__RefHeading___ovladaci_prvky_1"/><text:bookmark-end text:name="ovladaci_prvky"/></text:h>
      <text:p text:style-name="Text_20_body">V aplikaci i/2 se setkáte s různými grafickými prvky, které budou nyní blíže vysvětleny. Většina jich patří ke standardu Windows.</text:p>
      <table:table table:style-name="Table">
        <table:table-column/>
        <table:table-column/>
        <table:table-row>
          <table:table-cell office:value-type="string" table:style-name="tableheader">
            <text:p text:style-name="Table_20_Heading"> <text:span text:style-name="Strong_20_Emphasis">Klávesa/Symbol/Prvek</text:span> </text:p>
          </table:table-cell>
          <table:table-cell office:value-type="string" table:style-name="tableheader">
            <text:p text:style-name="Table_20_Heading"> Popis </text:p>
          </table:table-cell>
        </table:table-row>
        <table:table-row>
          <table:table-cell office:value-type="string" table:style-name="tablecell">
            <text:p text:style-name="tablealignleft"> <text:span text:style-name="Strong_20_Emphasis">Menu</text:span> </text:p>
          </table:table-cell>
          <table:table-cell office:value-type="string" table:style-name="tablecell">
            <text:p text:style-name="tablealignleft"> Menu naleznete v horní části okna pod jeho názvem. Pod jednotlivými položkami menu jsou submenu, ze kterých můžete vybírat stisknutím levého tlačítka myši. Často používané položky submenu můžete ovládat i klávesnicí pomocí klávesových zkratek (jsou uvedeny i u názvů položek submenu): <text:line-break/><draw:frame draw:style-name="media" draw:name="0" text:anchor-type="as-char" draw:z-index="0" svg:width="6.9585416666667cm" style:rel-width="100%" svg:height="7.6729166666667cm" style:rel-height="scale"><draw:image xlink:href="Pictures/56a37f26b31558be74f7e025fa1c40ee.jpg" xlink:type="simple" xlink:show="embed" xlink:actuate="onLoad"/></draw:frame> <text:line-break/>Obsluha pomocí klávesnice se provede přes kombinaci Alt-klávesy a písmene podtrženého v menu. Dále je uveden přehled nejčastěji používaných akcí s vlastní klávesovou zkratkou. </text:p>
          </table:table-cell>
        </table:table-row>
        <table:table-row>
          <table:table-cell office:value-type="string" table:style-name="tablecell">
            <text:p text:style-name="tablealignleft"> <text:span text:style-name="Strong_20_Emphasis">Alt+S</text:span> </text:p>
          </table:table-cell>
          <table:table-cell office:value-type="string" table:style-name="tablecell">
            <text:p text:style-name="tablealignleft"> Otevře podmenu Soubor. </text:p>
          </table:table-cell>
        </table:table-row>
        <table:table-row>
          <table:table-cell office:value-type="string" table:style-name="tablecell">
            <text:p text:style-name="tablealignleft"> <text:span text:style-name="Strong_20_Emphasis">Alt+S-N</text:span> </text:p>
          </table:table-cell>
          <table:table-cell office:value-type="string" table:style-name="tablecell">
            <text:p text:style-name="tablealignleft"> Otevře při zavřeném menu podmenu Soubor a založí novou datovou větu. </text:p>
          </table:table-cell>
        </table:table-row>
        <table:table-row>
          <table:table-cell office:value-type="string" table:style-name="tablecell">
            <text:p text:style-name="tablealignleft"> <text:span text:style-name="Strong_20_Emphasis">Ctrl+P</text:span> </text:p>
          </table:table-cell>
          <table:table-cell office:value-type="string" table:style-name="tablecell">
            <text:p text:style-name="tablealignleft"> Otevře tiskový dialog programu. </text:p>
          </table:table-cell>
        </table:table-row>
      </table:table>
      <text:h text:style-name="Heading_20_2" text:outline-level="2"><text:bookmark-start text:name="__RefHeading___dalsi_v_i_2_casto_pouzivane_akce_2"/><text:bookmark-start text:name="dalsi_v_i_2_casto_pouzivane_akce"/>Další v i/2® často používané akce<text:bookmark-end text:name="__RefHeading___dalsi_v_i_2_casto_pouzivane_akce_2"/><text:bookmark-end text:name="dalsi_v_i_2_casto_pouzivane_akce"/></text:h>
      <table:table table:style-name="Table">
        <table:table-column/>
        <table:table-column/>
        <table:table-row>
          <table:table-cell office:value-type="string" table:style-name="tablecell">
            <text:p text:style-name="tablealignleft"> <text:span text:style-name="Strong_20_Emphasis">Ctrl+N</text:span> </text:p>
          </table:table-cell>
          <table:table-cell office:value-type="string" table:style-name="tablecell">
            <text:p text:style-name="tablealignleft"> Založení nové datové věty. </text:p>
          </table:table-cell>
        </table:table-row>
        <table:table-row>
          <table:table-cell office:value-type="string" table:style-name="tablecell">
            <text:p text:style-name="tablealignleft"> <text:span text:style-name="Strong_20_Emphasis">Ctrl+S</text:span> </text:p>
          </table:table-cell>
          <table:table-cell office:value-type="string" table:style-name="tablecell">
            <text:p text:style-name="tablealignleft"> Uložení. </text:p>
          </table:table-cell>
        </table:table-row>
        <table:table-row>
          <table:table-cell office:value-type="string" table:style-name="tablecell">
            <text:p text:style-name="tablealignleft"> <text:span text:style-name="Strong_20_Emphasis">Ctrl+K</text:span> </text:p>
          </table:table-cell>
          <table:table-cell office:value-type="string" table:style-name="tablecell">
            <text:p text:style-name="tablealignleft"> Kopírování. </text:p>
          </table:table-cell>
        </table:table-row>
        <table:table-row>
          <table:table-cell office:value-type="string" table:style-name="tablecell">
            <text:p text:style-name="tablealignleft"> <text:span text:style-name="Strong_20_Emphasis">Ctrl+L</text:span> </text:p>
          </table:table-cell>
          <table:table-cell office:value-type="string" table:style-name="tablecell">
            <text:p text:style-name="tablealignleft"> Smazání. </text:p>
          </table:table-cell>
        </table:table-row>
        <table:table-row>
          <table:table-cell office:value-type="string" table:style-name="tablecell">
            <text:p text:style-name="tablealignleft"> <text:span text:style-name="Strong_20_Emphasis">Textové pole</text:span> </text:p>
          </table:table-cell>
          <table:table-cell office:value-type="string" table:style-name="tablecell">
            <text:p text:style-name="tablealignleft"> Textové pole slouží pro zadávání a zobrazování údajů. Pole, která mají bílá pozadí, můžete používat pro zadávání a změnu. Pole s šedým (modrým) pozadím jsou neaktivní a nelze je měnit. <text:line-break/><draw:frame draw:style-name="media" draw:name="1" text:anchor-type="as-char" draw:z-index="1" svg:width="9.8160416666667cm" style:rel-width="100%" svg:height="4.7095833333333cm" style:rel-height="scale"><draw:image xlink:href="Pictures/678d6d1e5faf27f6f0d53a542337686c.jpg" xlink:type="simple" xlink:show="embed" xlink:actuate="onLoad"/></draw:frame> <text:line-break/>Zde jsou Oslovení a Jméno měnitelná textová pole, zatímco Adresa a Stav jsou pouze informativní a nelze je změnit. <text:line-break/>K zápisu nebo ke změně v textovém poli musí být umístěn kurzor a kliknuto pomocí levého tlačítka myši. </text:p>
          </table:table-cell>
        </table:table-row>
        <table:table-row>
          <table:table-cell office:value-type="string" table:style-name="tablecell">
            <text:p text:style-name="tablealignleft"> <text:span text:style-name="Strong_20_Emphasis">Tab</text:span> </text:p>
          </table:table-cell>
          <table:table-cell office:value-type="string" table:style-name="tablecell">
            <text:p text:style-name="tablealignleft"> Pomocí tabulátoru (Tab) může být skákano vpřed ze zadávacího pole na zadávací pole. </text:p>
          </table:table-cell>
        </table:table-row>
        <table:table-row>
          <table:table-cell office:value-type="string" table:style-name="tablecell">
            <text:p text:style-name="tablealignleft"> <text:span text:style-name="Strong_20_Emphasis">Enter</text:span> </text:p>
          </table:table-cell>
          <table:table-cell office:value-type="string" table:style-name="tablecell">
            <text:p text:style-name="tablealignleft"> Pomocí klávesy Enter se také dostaneme na následující zadávací pole. </text:p>
          </table:table-cell>
        </table:table-row>
        <table:table-row>
          <table:table-cell office:value-type="string" table:style-name="tablecell">
            <text:p text:style-name="tablealignleft"> <text:span text:style-name="Strong_20_Emphasis">Shift-Tab</text:span> </text:p>
          </table:table-cell>
          <table:table-cell office:value-type="string" table:style-name="tablecell">
            <text:p text:style-name="tablealignleft"> Pomocí Shift-Tab může být skákano zpět ze zadávacího pole na zadávací pole. </text:p>
          </table:table-cell>
        </table:table-row>
      </table:table>
      <text:h text:style-name="Heading_20_4" text:outline-level="4"><text:bookmark-start text:name="__RefHeading___prehled_browser_3"/><text:bookmark-start text:name="prehled_browser"/>Přehled/Browser<text:bookmark-end text:name="__RefHeading___prehled_browser_3"/><text:bookmark-end text:name="prehled_browser"/></text:h>
      <text:p text:style-name="Text_20_body">Přehled bude použit, když bude zobrazeno více datových vět, atributů nebo prvků výběru (např. při F11 zobrazení výběru)</text:p>
      <text:p text:style-name="Text_20_body"><draw:frame draw:style-name="media" draw:name="2" text:anchor-type="as-char" draw:z-index="2" svg:width="10.186458333333cm" svg:height="4.28625cm"><draw:image xlink:href="Pictures/b7954f607a8bfbab933c42b82e70aaf7.jpg" xlink:type="simple" xlink:show="embed" xlink:actuate="onLoad"/></draw:frame></text:p>
      <text:p text:style-name="Text_20_body">Vybraný řádek bude zobrazen s modrým pozadím. <text:line-break/>- Výběr jedné řádky pomocí myši bude proveden pomocí levého tlačítka. <text:line-break/>- Klávesnicí se ovládá pomocí kláves pro pohyb (Šipky).</text:p>
      <text:p text:style-name="Text_20_body">Šířka sloupců a pořadí každého sloupce může být upravena uživatelem. Ke změně pořadí sloupců stačí přesunout sloupec na požadovanou pozici se stále zmáčknutým tlačítkem myši. Ke změně šířky sloupce je třeba najet myší nad pravý okraj příslušného sloupce dokud se kurzor nezmění na šipky. Při stisknutém levém tlačítku myši může být šířka sloupce zvětšena nebo zmenšena podle individuálních požadavků. <text:line-break/>
- Toto nastavení se neztratí ani po ukončení programu. K vrácení nastavení na standard je nutné na přehledu kliknout pravým tlačítkem myši a vybrat z kontextového menu položku pro vrácení do původního stavu. Nastavení je zvlášť pro každého uživatele Windows.</text:p>
      <text:p text:style-name="Text_20_body">Jednotlivé přehledy dovolují filtrovat datové věty. K tomu slouží zobrazovací pole nad přehledem (červená elipsa) a ikona (červený kruh). Právě aktuální pohled/výběr bude zobrazen v šedivém pruhu.</text:p>
      <text:p text:style-name="Text_20_body"><draw:frame draw:style-name="media" draw:name="3" text:anchor-type="as-char" draw:z-index="3" svg:width="20.425833333333cm" style:rel-width="100%" svg:height="11.879791666667cm" style:rel-height="scale"><draw:image xlink:href="Pictures/d87a4b1984dc08ca383c28bea36f8966.jpg" xlink:type="simple" xlink:show="embed" xlink:actuate="onLoad"/></draw:frame></text:p>
      <text:p text:style-name="Text_20_body">Kliknutím na piktogram přehledu (browseru) se změní pohled na data na další možnost výběru, nebo se otevře při více možnostech okno, ve kterém mohou být kritéria výběru (červeně orámováno) nastavena.</text:p>
      <text:h text:style-name="Heading_20_2" text:outline-level="2"><text:bookmark-start text:name="__RefHeading___schematicke_usporadani_programu_4"/><text:bookmark-start text:name="schematicke_usporadani_programu"/>Schématické uspořádání programu<text:bookmark-end text:name="__RefHeading___schematicke_usporadani_programu_4"/><text:bookmark-end text:name="schematicke_usporadani_programu"/></text:h>
      <text:p text:style-name="Text_20_body">Jednotlivé části programu budou krátce představeny a jejich souvislosti vysvětleny:</text:p>
      <text:p text:style-name="Text_20_body"><draw:frame draw:style-name="media" draw:name="4" text:anchor-type="as-char" draw:z-index="4" svg:width="21.246041666667cm" style:rel-width="100%" svg:height="11.7475cm" style:rel-height="scale"><draw:image xlink:href="Pictures/25ac4ea90398d026bb09c348fef07a05.jpg" xlink:type="simple" xlink:show="embed" xlink:actuate="onLoad"/></draw:frame></text:p>
      <text:p text:style-name="Text_20_body">Lišta menu a lišta ikon (Toolbar) jsou pro všechny strany programu identické a dle kontextu jsou buď použitelné nebo nepoužitelné. Vlastnosti lišty menu a ikon budou objasněny na základě praktických příkladů:</text:p>
      <text:h text:style-name="Heading_20_4" text:outline-level="4"><text:bookmark-start text:name="__RefHeading___vyhledavani_a_zobrazeni_zakladnich_informaci_5"/><text:bookmark-start text:name="vyhledavani_a_zobrazeni_zakladnich_informaci"/>Vyhledávaní a zobrazení základních informací<text:bookmark-end text:name="__RefHeading___vyhledavani_a_zobrazeni_zakladnich_informaci_5"/><text:bookmark-end text:name="vyhledavani_a_zobrazeni_zakladnich_informaci"/></text:h>
      <text:p text:style-name="Text_20_body"><draw:frame draw:style-name="media" draw:name="5" text:anchor-type="as-char" draw:z-index="5" svg:width="18.441458333333cm" style:rel-width="100%" svg:height="3.571875cm" style:rel-height="scale"><draw:image xlink:href="Pictures/e605870c3d0cc94085431be57d14c31e.jpg" xlink:type="simple" xlink:show="embed" xlink:actuate="onLoad"/></draw:frame></text:p>
      <text:p text:style-name="Text_20_body">Zde mohou být vyhledávány datové věty, resp. budou zobrazena kritéria datové věty, na kterou se data odvolávají. Pomocí šipek (levá červená elipsa) se lze pohybovat po datových větách: na první/jednu zpět/jednu vpřed/na poslední. Jestliže není pohyb možný bude odpovídající ikona zašedlá (disabled).</text:p>
      <text:p text:style-name="Text_20_body"><text:span text:style-name="Strong_20_Emphasis">Filtr</text:span> <text:line-break/>
Při hledání může být omezen počet datových vět aktivací filtru (červený kruh). Filtr bude zobrazen na pravé straně. Ke zrušení filtru musí být použita ikona napravo od aktivace filtru. <text:line-break/>
Ke hledání je možné použít pole Hledaný výraz. Do tohoto pole může být zadána hodnota, která, když je numerická, stanovuje spodní hranici, nebo alfanumerická (znaky i písmena), tato musí být v datové větě přesně obsažena nebo jí musí datová věta začínat při použití maskovacího znaku (*). Hledaných výrazů může být více a tyto musí být odděleny mezerou. Maskovací znak může být použit v každém z nich. Výskyt hledaného výrazu se kontroluje přes více polí datové věty.</text:p>
      <text:p text:style-name="Text_20_body"><text:span text:style-name="Strong_20_Emphasis">Klávesové příkazy:</text:span></text:p>
      <table:table table:style-name="Table">
        <table:table-column/>
        <table:table-column/>
        <table:table-row>
          <table:table-cell office:value-type="string" table:style-name="tablecell">
            <text:p text:style-name="tablealignleft"> <text:span text:style-name="Strong_20_Emphasis">Return/Enter</text:span> </text:p>
          </table:table-cell>
          <table:table-cell office:value-type="string" table:style-name="tablecell">
            <text:p text:style-name="tablealignleft"> Spustí hledání. </text:p>
          </table:table-cell>
        </table:table-row>
        <table:table-row>
          <table:table-cell office:value-type="string" table:style-name="tablecell">
            <text:p text:style-name="tablealignleft"> <text:span text:style-name="Strong_20_Emphasis">F11</text:span> </text:p>
          </table:table-cell>
          <table:table-cell office:value-type="string" table:style-name="tablecell">
            <text:p text:style-name="tablealignleft"> Také spustí hledání. </text:p>
          </table:table-cell>
        </table:table-row>
        <table:table-row>
          <table:table-cell office:value-type="string" table:style-name="tablecell">
            <text:p text:style-name="tablealignleft"> <text:span text:style-name="Strong_20_Emphasis">Funkční klávesy</text:span> </text:p>
          </table:table-cell>
          <table:table-cell office:value-type="string" table:style-name="tablecell">
            <text:p text:style-name="tablealignleft"> Jsou nahoře na klávesnici ležící klávesy(12 kláves), které jsou popsány F1 až F12. </text:p>
          </table:table-cell>
        </table:table-row>
        <table:table-row>
          <table:table-cell office:value-type="string" table:style-name="tablecell">
            <text:p text:style-name="tablealignleft"> <text:span text:style-name="Strong_20_Emphasis">F1</text:span> </text:p>
          </table:table-cell>
          <table:table-cell office:value-type="string" table:style-name="tablecell">
            <text:p text:style-name="tablealignleft"> Stiskem F1-klávesy se vyvolá nápověda k programu. Zobrazená nápověda je kontextově senzitivní (závislá na modulu, sadě a straně, kde se právě nalézáte, když nápovědu voláváte). </text:p>
          </table:table-cell>
        </table:table-row>
        <table:table-row>
          <table:table-cell office:value-type="string" table:style-name="tablecell">
            <text:p text:style-name="tablealignleft"> <text:span text:style-name="Strong_20_Emphasis">F2</text:span> </text:p>
          </table:table-cell>
          <table:table-cell office:value-type="string" table:style-name="tablecell">
            <text:p text:style-name="tablealignleft"> Pomocí F2-klávesy spustí uživatel akci, která je specifická pro sadu. </text:p>
          </table:table-cell>
        </table:table-row>
        <table:table-row>
          <table:table-cell office:value-type="string" table:style-name="tablecell">
            <text:p text:style-name="tablealignleft"> <text:span text:style-name="Strong_20_Emphasis">F3</text:span> </text:p>
          </table:table-cell>
          <table:table-cell office:value-type="string" table:style-name="tablecell">
            <text:p text:style-name="tablealignleft"> Pomocí F3-klávesy se provede skok na předchozí sadu a data aktuální sady se uloží. </text:p>
          </table:table-cell>
        </table:table-row>
        <table:table-row>
          <table:table-cell office:value-type="string" table:style-name="tablecell">
            <text:p text:style-name="tablealignleft"> <text:span text:style-name="Strong_20_Emphasis">F4 ** | Pomocí F4-klávesy se provede skok na následující sadu a data aktuální sady se uloží. |
| **Alt+F4</text:span> </text:p>
          </table:table-cell>
          <table:table-cell office:value-type="string" table:style-name="tablecell">
            <text:p text:style-name="tablealignleft"> Pomocí kombinace kláves Alt a F4 ukončí uživatel právě aktivní okno, právě aktivní modul, nebo ukončí program, když není žádný modul aktivován. Jestliže provedl uživatel změny, které ještě nejsou uloženy, tak se otevře dialog, ve kterém uživatel může vyberat, zda mají být změny uloženy nebo ne. </text:p>
          </table:table-cell>
        </table:table-row>
        <table:table-row>
          <table:table-cell office:value-type="string" table:style-name="tablecell">
            <text:p text:style-name="tablealignleft"> <text:span text:style-name="Strong_20_Emphasis">F5 ** | Stiskem F5-klávesy se pohybuje uživatel proti směru hodinových ručiček po všech aktivních oblastech masky. To zejména v případě, když se na jedné straně nepo podstraně vyskytuje více přehledů. Neuložené změny budou automaticky uloženy. |
| **F6</text:span> </text:p>
          </table:table-cell>
          <table:table-cell office:value-type="string" table:style-name="tablecell">
            <text:p text:style-name="tablealignleft"> F6-klávesa funguje jako F5-klávesa, akorát se s ní uživatel pohybuje ve směru hodinových ručiček. Neuložené změny budou automaticky uloženy. </text:p>
          </table:table-cell>
        </table:table-row>
        <table:table-row>
          <table:table-cell office:value-type="string" table:style-name="tablecell">
            <text:p text:style-name="tablealignleft"> <text:span text:style-name="Strong_20_Emphasis">F9</text:span> </text:p>
          </table:table-cell>
          <table:table-cell office:value-type="string" table:style-name="tablecell">
            <text:p text:style-name="tablealignleft"> Pomocí F9-klávesy se dostane uživatel na předchozí (doleva) aktivní stranu aktuální sady. Neuložené změny budou automaticky uloženy. </text:p>
          </table:table-cell>
        </table:table-row>
        <table:table-row>
          <table:table-cell office:value-type="string" table:style-name="tablecell">
            <text:p text:style-name="tablealignleft"> <text:span text:style-name="Strong_20_Emphasis">F10</text:span> </text:p>
          </table:table-cell>
          <table:table-cell office:value-type="string" table:style-name="tablecell">
            <text:p text:style-name="tablealignleft"> F10-klávesa funguje jako F9-klávesa. Uživatel se dostane na následující (doprava) aktivní stranu aktuální sady. Neuložené změny budou automaticky uloženy. </text:p>
          </table:table-cell>
        </table:table-row>
        <table:table-row>
          <table:table-cell office:value-type="string" table:style-name="tablecell">
            <text:p text:style-name="tablealignleft"> <text:span text:style-name="Strong_20_Emphasis">Shift+F10</text:span> </text:p>
          </table:table-cell>
          <table:table-cell office:value-type="string" table:style-name="tablecell">
            <text:p text:style-name="tablealignleft"> Při kombinaci Shift a F10-klávesy se uživateli zobrazí kontextové menu prvku, na kterém je právě fokus (je aktivní). Jestliže nemá příslušný prvek kontextové menu, bude zobrazeno menu aktuálního okna. </text:p>
          </table:table-cell>
        </table:table-row>
        <table:table-row>
          <table:table-cell office:value-type="string" table:style-name="tablecell">
            <text:p text:style-name="tablealignleft"> <text:span text:style-name="Strong_20_Emphasis">F11</text:span> </text:p>
          </table:table-cell>
          <table:table-cell office:value-type="string" table:style-name="tablecell">
            <text:p text:style-name="tablealignleft"> Stiskem F11-klávesy bude vstup v aktivním poli převzat jako klíčové slovo pro hledání a otevře se dialogové okno se seznamem. V tomto seznamu může být vybrán jeden záznam, který bude převzat do pole z kterého byl seznam vyvolán. Pole, která disponují F11-funkcionalitou, může uživatel rozpoznat podle vpravo vloženého tlačítka se třemi tečkami. </text:p>
          </table:table-cell>
        </table:table-row>
        <table:table-row>
          <table:table-cell office:value-type="string" table:style-name="tablecell">
            <text:p text:style-name="tablealignleft"> <text:span text:style-name="Strong_20_Emphasis">F12</text:span> </text:p>
          </table:table-cell>
          <table:table-cell office:value-type="string" table:style-name="tablecell">
            <text:p text:style-name="tablealignleft"> (ještě není implementováno) F12-klávesa reaguje stejně jako F11-klávesa, ale navíc může uživatel v otevřeném dialogovém okně nejen vybírat, ale i - podle práv skupiny uživatelů aktuálního uživatele - také zakládat, měnit nebo mazat. </text:p>
          </table:table-cell>
        </table:table-row>
      </table:table>
      <text:p text:style-name="Text_20_body"><text:span text:style-name="Strong_20_Emphasis">Použití kurzorových šipek</text:span></text:p>
      <table:table table:style-name="Table">
        <table:table-column/>
        <table:table-column/>
        <table:table-row>
          <table:table-cell office:value-type="string" table:style-name="tablecell">
            <text:p text:style-name="tablealignleft"> <text:span text:style-name="Strong_20_Emphasis">Šipka nahoru</text:span> </text:p>
          </table:table-cell>
          <table:table-cell office:value-type="string" table:style-name="tablecell">
            <text:p text:style-name="tablealignleft"> Stiskne-li uživatel Šipka nahoru-klávesu, tak skočí kurzor <text:line-break/> - ve vstupním poli - o jeden znak doleva <text:line-break/>- v editoru nebo přehledu - o jeden řádek nahoru </text:p>
          </table:table-cell>
        </table:table-row>
        <table:table-row>
          <table:table-cell office:value-type="string" table:style-name="tablecell">
            <text:p text:style-name="tablealignleft"> <text:span text:style-name="Strong_20_Emphasis">Shift+Šipka nahoru</text:span> </text:p>
          </table:table-cell>
          <table:table-cell office:value-type="string" table:style-name="tablecell">
            <text:p text:style-name="tablealignleft"> Bude-li stisknuta současně Shift-klávesa a Šipka nahoru-klávesa, bude se chovat kurzor tak jak je popsáno výše. Jestliže se nachází text mezi poslední pozicí kurzoru a novou, tak bude označen. </text:p>
          </table:table-cell>
        </table:table-row>
        <table:table-row>
          <table:table-cell office:value-type="string" table:style-name="tablecell">
            <text:p text:style-name="tablealignleft"> <text:span text:style-name="Strong_20_Emphasis">Ctrl+Šipka nahoru</text:span> </text:p>
          </table:table-cell>
          <table:table-cell office:value-type="string" table:style-name="tablecell">
            <text:p text:style-name="tablealignleft"> Bude-li stisknuta současně Ctrl-klávesa a Šipka nahoru-klávesa, tak přeskočí kurzor o jedno slovo doleva. </text:p>
          </table:table-cell>
        </table:table-row>
        <table:table-row>
          <table:table-cell office:value-type="string" table:style-name="tablecell">
            <text:p text:style-name="tablealignleft"> <text:span text:style-name="Strong_20_Emphasis">Ctrl+Shift+Šipka nahoru</text:span> </text:p>
          </table:table-cell>
          <table:table-cell office:value-type="string" table:style-name="tablecell">
            <text:p text:style-name="tablealignleft"> Bude-li stisknuta současně Ctrl-, Shift- a Šipka nahoru-klávesa, tak skočí kurzor \\- ve vstupním poli - o jedno slovo doleva  <text:line-break/>- jestliže se nachází text mezi poslední pozicí kurzoru a novou, tak bude označen </text:p>
          </table:table-cell>
        </table:table-row>
        <table:table-row>
          <table:table-cell office:value-type="string" table:style-name="tablecell">
            <text:p text:style-name="tablealignleft"> <text:span text:style-name="Strong_20_Emphasis">Šipka dolu</text:span> </text:p>
          </table:table-cell>
          <table:table-cell office:value-type="string" table:style-name="tablecell">
            <text:p text:style-name="tablealignleft"> Stiskne-li uživatel Šipka dolu-klávesu, tak skočí kurzor <text:line-break/>- ve vstupním poli - o jeden znak doprava <text:line-break/>- v editoru nebo přehledu - o jeden řádek dolu </text:p>
          </table:table-cell>
        </table:table-row>
        <table:table-row>
          <table:table-cell office:value-type="string" table:style-name="tablecell">
            <text:p text:style-name="tablealignleft"> <text:span text:style-name="Strong_20_Emphasis">Shift+Šipka dolu</text:span> </text:p>
          </table:table-cell>
          <table:table-cell office:value-type="string" table:style-name="tablecell">
            <text:p text:style-name="tablealignleft"> Bude-li stisknuta současně Shift-klávesa a Šipka dolu-klávesa, bude se chovat kurzor tak jak je popsáno výše. Jestliže se nachází text mezi poslední pozicí kurzoru a novou, tak bude označen. </text:p>
          </table:table-cell>
        </table:table-row>
        <table:table-row>
          <table:table-cell office:value-type="string" table:style-name="tablecell">
            <text:p text:style-name="tablealignleft"> <text:span text:style-name="Strong_20_Emphasis">Ctrl+Šipka dolu</text:span> </text:p>
          </table:table-cell>
          <table:table-cell office:value-type="string" table:style-name="tablecell">
            <text:p text:style-name="tablealignleft"> Bude-li stisknuta současně Ctrl-klávesa a Šipka dolu-klávesa, tak přeskočí kurzor o jedno slovo doprava. </text:p>
          </table:table-cell>
        </table:table-row>
        <table:table-row>
          <table:table-cell office:value-type="string" table:style-name="tablecell">
            <text:p text:style-name="tablealignleft"> <text:span text:style-name="Strong_20_Emphasis">Ctrl+Shift+Šipka dolu</text:span> </text:p>
          </table:table-cell>
          <table:table-cell office:value-type="string" table:style-name="tablecell">
            <text:p text:style-name="tablealignleft"> Bude-li stisknuta současně Ctrl-, Shift- a Šipka dolu-klávesa, tak skočí kurzor <text:line-break/>- ve vstupním poli - o jedno slovo doprava <text:line-break/>- jestliže se nachází text mezi poslední pozicí kurzoru a novou, tak bude označen </text:p>
          </table:table-cell>
        </table:table-row>
        <table:table-row>
          <table:table-cell office:value-type="string" table:style-name="tablecell">
            <text:p text:style-name="tablealignleft"> <text:span text:style-name="Strong_20_Emphasis">Šipka vlevo</text:span> </text:p>
          </table:table-cell>
          <table:table-cell office:value-type="string" table:style-name="tablecell">
            <text:p text:style-name="tablealignleft"> Stiskne-li uživatel Šipka doleva-klávesu, tak skočí kurzor <text:line-break/>- ve vstupním poli - o jeden znak doleva <text:line-break/>- v editoru - o jeden znak doleva. Z prvního místa na řádku skočí kurzor na poslední místo předchozího řádku </text:p>
          </table:table-cell>
        </table:table-row>
        <table:table-row>
          <table:table-cell office:value-type="string" table:style-name="tablecell">
            <text:p text:style-name="tablealignleft"> <text:span text:style-name="Strong_20_Emphasis">Shift+Šipka vlevo</text:span> </text:p>
          </table:table-cell>
          <table:table-cell office:value-type="string" table:style-name="tablecell">
            <text:p text:style-name="tablealignleft"> Bude-li stisknuta současně Shift-klávesa a Šipka vlevo-klávesa, bude se chovat kurzor tak jak je popsáno výše. Jestliže se nachází text mezi poslední pozicí kurzoru a novou, tak bude označen. </text:p>
          </table:table-cell>
        </table:table-row>
        <table:table-row>
          <table:table-cell office:value-type="string" table:style-name="tablecell">
            <text:p text:style-name="tablealignleft"> <text:span text:style-name="Strong_20_Emphasis">Ctrl+Šipka vlevo</text:span> </text:p>
          </table:table-cell>
          <table:table-cell office:value-type="string" table:style-name="tablecell">
            <text:p text:style-name="tablealignleft"> Bude-li stisknuta současně Ctrl-klávesa a Šipka vlevo-klávesa, tak skočí kurzor <text:line-break/>- ve vstupním poli - o jedno slovo doleva <text:line-break/>- v editoru - o jedno slovo doleva. Z prvního místa na řádku skočí kurzor na poslední místo předchozího řádku </text:p>
          </table:table-cell>
        </table:table-row>
        <table:table-row>
          <table:table-cell office:value-type="string" table:style-name="tablecell">
            <text:p text:style-name="tablealignleft"> <text:span text:style-name="Strong_20_Emphasis">Ctrl+Shift+Šipka vlevo</text:span> </text:p>
          </table:table-cell>
          <table:table-cell office:value-type="string" table:style-name="tablecell">
            <text:p text:style-name="tablealignleft"> Bude-li stisknuta současně Ctrl-, Shift- a Šipka vlevo-klávesa, tak skočí kurzor <text:line-break/>- ve vstupním poli - o jedno slovo doleva <text:line-break/>- v editoru - o jedno slovo doleva. Z prvního místa na řádku skočí kurzor na poslední místo předchozího řádku. Jestliže se nachází text mezi poslední pozicí kurzoru a novou, tak bude označen. </text:p>
          </table:table-cell>
        </table:table-row>
        <table:table-row>
          <table:table-cell office:value-type="string" table:style-name="tablecell">
            <text:p text:style-name="tablealignleft"> <text:span text:style-name="Strong_20_Emphasis">Šipka vpravo</text:span> </text:p>
          </table:table-cell>
          <table:table-cell office:value-type="string" table:style-name="tablecell">
            <text:p text:style-name="tablealignleft"> Stiskne-li uživatel Šipka vpravo-klávesu, tak skočí kurzor <text:line-break/>- ve vstupním poli - o jeden znak doprava <text:line-break/>- v editoru - o jeden znak doprava. Z posledního místa na řádku skočí kurzor na první místo následujícího řádku. </text:p>
          </table:table-cell>
        </table:table-row>
        <table:table-row>
          <table:table-cell office:value-type="string" table:style-name="tablecell">
            <text:p text:style-name="tablealignleft"> <text:span text:style-name="Strong_20_Emphasis">Shift+Šipka vpravo</text:span> </text:p>
          </table:table-cell>
          <table:table-cell office:value-type="string" table:style-name="tablecell">
            <text:p text:style-name="tablealignleft"> Bude-li stisknuta současně Shift-klávesa a Šipka vpravo-klávesa, bude se chovat kurzor tak jak je popsáno výše. Jestliže se nachází text mezi poslední pozicí kurzoru a novou, tak bude označen. </text:p>
          </table:table-cell>
        </table:table-row>
        <table:table-row>
          <table:table-cell office:value-type="string" table:style-name="tablecell">
            <text:p text:style-name="tablealignleft"> <text:span text:style-name="Strong_20_Emphasis">Ctrl+Šipka vpravo</text:span> </text:p>
          </table:table-cell>
          <table:table-cell office:value-type="string" table:style-name="tablecell">
            <text:p text:style-name="tablealignleft"> Stiskne-li uživatel současně Ctrl-klávesu a Šipka vpravo-klávesu, tak skočí kurzor <text:line-break/>- ve vstupním poli - o jedno slovo doprava <text:line-break/>- v editoru - o jedno slovo doprava. Z posledního místa na řádku skočí kurzor na první místo následujícího řádku </text:p>
          </table:table-cell>
        </table:table-row>
        <table:table-row>
          <table:table-cell office:value-type="string" table:style-name="tablecell">
            <text:p text:style-name="tablealignleft"> <text:span text:style-name="Strong_20_Emphasis">Ctrl+Shift+Šipka vpravo</text:span> </text:p>
          </table:table-cell>
          <table:table-cell office:value-type="string" table:style-name="tablecell">
            <text:p text:style-name="tablealignleft"> Bude-li stisknuta současně Ctrl-, Shift- a Šipka vpravo-klávesa, tak skočí kurzor <text:line-break/>- ve vstupním poli - o jedno slovo doprava <text:line-break/>- v editoru - o jedno slovo doprava. Z posledního místa na řádku skočí kurzor na první místo následujícího řádku. Jestliže se nachází text mezi poslední pozicí kurzoru a novou, tak bude označen. </text:p>
          </table:table-cell>
        </table:table-row>
      </table:table>
      <text:p text:style-name="Text_20_body"><text:span text:style-name="Strong_20_Emphasis">Použití zvláštních kláves</text:span></text:p>
      <table:table table:style-name="Table">
        <table:table-column/>
        <table:table-column/>
        <table:table-row>
          <table:table-cell office:value-type="string" table:style-name="tablecell">
            <text:p text:style-name="tablealignleft"> <text:span text:style-name="Strong_20_Emphasis">Enter/Return</text:span> </text:p>
          </table:table-cell>
          <table:table-cell office:value-type="string" table:style-name="tablecell">
            <text:p text:style-name="tablealignleft"> Enter-klávesa odpovídá v programových a sekundárních oknech Tab-klávese, s kterou se můžeme pohybovat z prvku na prvek. Přitom je ale zapotřebí dávat pozor na následující vyjímky: <text:line-break/>- Jestliže se kurzor nachází v zadávání záhlaví, bude po stisknutí Enter-klávesy testováno, zda zadaná data jednoznačně odkazují na určitou datovou větu. V tomto případě bude ta odpovídající datová věta vybrána a zobrazena v okně. Kurzor se potom přesune na první vstupní pole v první oblasti zadávání. Jestliže nemůže být žádná datová věta jednoznačně přiřazena, objeví se výběrový seznam, ve kterém si uživatel může vybrat jednu datovou větu. <text:line-break/>- Jestliže stojí kurzor na posledním vstupním poli oblasti, tak bude vstup potvrzen a kurzor se přesune na první prvek další oblasti. Jestliže se vstupní pole nachází na konci sady, strany nebo podstrany, tak bude tato změněna a zadaná data budou uložena. <text:line-break/>- V dialogu a informačním okně způsobí stisk Enter-klávesy stisk defaultního tlačítka. </text:p>
          </table:table-cell>
        </table:table-row>
        <table:table-row>
          <table:table-cell office:value-type="string" table:style-name="tablecell">
            <text:p text:style-name="tablealignleft"> <text:span text:style-name="Strong_20_Emphasis">Alt+Enter</text:span> </text:p>
          </table:table-cell>
          <table:table-cell office:value-type="string" table:style-name="tablecell">
            <text:p text:style-name="tablealignleft"> Výběr právě aktivního přehledu (tabulky/browseru) se přepne na další zobrazení, resp. se otevře okno, ve kterém je možné zadat další omezení pro zobrazené datové věty. </text:p>
          </table:table-cell>
        </table:table-row>
        <table:table-row>
          <table:table-cell office:value-type="string" table:style-name="tablecell">
            <text:p text:style-name="tablealignleft"> <text:span text:style-name="Strong_20_Emphasis">End</text:span> </text:p>
          </table:table-cell>
          <table:table-cell office:value-type="string" table:style-name="tablecell">
            <text:p text:style-name="tablealignleft"> Stisknutím End-klávesy se nastaví kurzor <text:line-break/>- ve vstupním poli - na konec vstupu <text:line-break/>- v editoru - na konec řádku, <text:line-break/>- v přehledu - na poslední záznam. </text:p>
          </table:table-cell>
        </table:table-row>
        <table:table-row>
          <table:table-cell office:value-type="string" table:style-name="tablecell">
            <text:p text:style-name="tablealignleft"> <text:span text:style-name="Strong_20_Emphasis">Shift+End</text:span> </text:p>
          </table:table-cell>
          <table:table-cell office:value-type="string" table:style-name="tablecell">
            <text:p text:style-name="tablealignleft"> Při současném stisku Shift- a End-klávesy se nastaví kurzor stejně jako při stisku End-klávesy. Jestliže se nachází text mezi poslední pozicí kurzoru a novou, tak bude označen. </text:p>
          </table:table-cell>
        </table:table-row>
        <table:table-row>
          <table:table-cell office:value-type="string" table:style-name="tablecell">
            <text:p text:style-name="tablealignleft"> <text:span text:style-name="Strong_20_Emphasis">Ctrl+End</text:span> </text:p>
          </table:table-cell>
          <table:table-cell office:value-type="string" table:style-name="tablecell">
            <text:p text:style-name="tablealignleft"> Stiskne-li uživatel současně Ctrl- a End-klávesu, tak se nastaví kurzor <text:line-break/>- v editoru - na poslední pozici (vpravo dole), <text:line-break/>- v přehledu - na poslední záznam. </text:p>
          </table:table-cell>
        </table:table-row>
        <table:table-row>
          <table:table-cell office:value-type="string" table:style-name="tablecell">
            <text:p text:style-name="tablealignleft"> <text:span text:style-name="Strong_20_Emphasis">Ctrl+Shift+End</text:span> </text:p>
          </table:table-cell>
          <table:table-cell office:value-type="string" table:style-name="tablecell">
            <text:p text:style-name="tablealignleft"> Při současném stisku Ctrl-, Shift-, a End-klávesy tak skočí kurzor <text:line-break/>- ve vstupním poli - na konec vstupu, <text:line-break/>- v editoru - na poslední řádek a poslední pozici (vpravo dole), <text:line-break/>- v přehledu - na poslední záznam. <text:line-break/>Jestliže se nachází text mezi poslední pozicí kurzoru a novou, tak bude označen. </text:p>
          </table:table-cell>
        </table:table-row>
        <table:table-row>
          <table:table-cell office:value-type="string" table:style-name="tablecell">
            <text:p text:style-name="tablealignleft"> <text:span text:style-name="Strong_20_Emphasis">Esc</text:span> </text:p>
          </table:table-cell>
          <table:table-cell office:value-type="string" table:style-name="tablecell">
            <text:p text:style-name="tablealignleft"> Pomocí Esc-klávesy přeruší uživatel aktuální akci a/nebo se vrátí o jeden krok zpět v pracovním postupu. Jestliže je aktivní tlačítko Přerušit, tak odpovídá stisk Esc-klávesy stisknutí tohoto tlačítka. Změny nebudou uloženy. </text:p>
          </table:table-cell>
        </table:table-row>
        <table:table-row>
          <table:table-cell office:value-type="string" table:style-name="tablecell">
            <text:p text:style-name="tablealignleft"> <text:span text:style-name="Strong_20_Emphasis">Home</text:span> </text:p>
          </table:table-cell>
          <table:table-cell office:value-type="string" table:style-name="tablecell">
            <text:p text:style-name="tablealignleft"> Při stisku Home-klávesy skočí kurzor <text:line-break/>- ve vstupním poli - na začátek vstupu, <text:line-break/>- v editoru - na začátek řádku, <text:line-break/>- v přehledu - na první záznam. </text:p>
          </table:table-cell>
        </table:table-row>
        <table:table-row>
          <table:table-cell office:value-type="string" table:style-name="tablecell">
            <text:p text:style-name="tablealignleft"> <text:span text:style-name="Strong_20_Emphasis">Shift+Home</text:span> </text:p>
          </table:table-cell>
          <table:table-cell office:value-type="string" table:style-name="tablecell">
            <text:p text:style-name="tablealignleft"> Při současném stisku Shift- a Home-klávesy skočí kurzor stejně jako při stusku samotné Home-klávesy. Jestliže se nachází text mezi poslední pozicí kurzoru a novou, tak bude označen. </text:p>
          </table:table-cell>
        </table:table-row>
        <table:table-row>
          <table:table-cell office:value-type="string" table:style-name="tablecell">
            <text:p text:style-name="tablealignleft"> <text:span text:style-name="Strong_20_Emphasis">Ctrl+Home</text:span> </text:p>
          </table:table-cell>
          <table:table-cell office:value-type="string" table:style-name="tablecell">
            <text:p text:style-name="tablealignleft"> Stiskne-li uživatel současně Ctrl- a Home-klávesu, tak skočí kurzor <text:line-break/>- v editoru - na první řádek a první pozici (vlevo nahoře), <text:line-break/>- v přehledu - na první záznam. </text:p>
          </table:table-cell>
        </table:table-row>
        <table:table-row>
          <table:table-cell office:value-type="string" table:style-name="tablecell">
            <text:p text:style-name="tablealignleft"> <text:span text:style-name="Strong_20_Emphasis">Ctrl+Shift+Home</text:span> </text:p>
          </table:table-cell>
          <table:table-cell office:value-type="string" table:style-name="tablecell">
            <text:p text:style-name="tablealignleft"> Při současném stisku Ctrl-, Shift-, a Home-klávesy skočí kurzor <text:line-break/>- ve vstupním poli - na začátek pole <text:line-break/>- v editoru - na první řádek a první pozici (vlevo nahoře), <text:line-break/>- v přehledu - na první (nejvyšší) záznam. <text:line-break/>Jestliže se nachází text mezi poslední pozicí kurzoru a novou, tak bude označen. </text:p>
          </table:table-cell>
        </table:table-row>
        <table:table-row>
          <table:table-cell office:value-type="string" table:style-name="tablecell">
            <text:p text:style-name="tablealignleft"> <text:span text:style-name="Strong_20_Emphasis">PageUp</text:span> </text:p>
          </table:table-cell>
          <table:table-cell office:value-type="string" table:style-name="tablecell">
            <text:p text:style-name="tablealignleft"> Pomocí PageUp-klávesy listuje uživatel <text:line-break/>- v editoru nebo v přehledu - o počet viditelných řádků nahoru <text:line-break/>- ve vstupním poli záhlaví (vyhledávací oblast) - o jednu datovou větu zpět. </text:p>
          </table:table-cell>
        </table:table-row>
        <table:table-row>
          <table:table-cell office:value-type="string" table:style-name="tablecell">
            <text:p text:style-name="tablealignleft"> <text:span text:style-name="Strong_20_Emphasis">Shift+PageUp</text:span> </text:p>
          </table:table-cell>
          <table:table-cell office:value-type="string" table:style-name="tablecell">
            <text:p text:style-name="tablealignleft"> Stiskne-li uživatel současně PageUp- a Shift-klávesu, vykoná se stejná akce jako je popsáno výše. Jestliže se nachází text mezi poslední pozicí kurzoru a novou, tak bude označen. </text:p>
          </table:table-cell>
        </table:table-row>
        <table:table-row>
          <table:table-cell office:value-type="string" table:style-name="tablecell">
            <text:p text:style-name="tablealignleft"> <text:span text:style-name="Strong_20_Emphasis">Ctrl+PageUp</text:span> </text:p>
          </table:table-cell>
          <table:table-cell office:value-type="string" table:style-name="tablecell">
            <text:p text:style-name="tablealignleft"> Stiskne-li uživatel současně Ctrl- a PageUp- klávesu, skočí oblast vyhledávání a základních informací na první datovou větu. </text:p>
          </table:table-cell>
        </table:table-row>
        <table:table-row>
          <table:table-cell office:value-type="string" table:style-name="tablecell">
            <text:p text:style-name="tablealignleft"> <text:span text:style-name="Strong_20_Emphasis">Ctrl+Shift+PageUp</text:span> </text:p>
          </table:table-cell>
          <table:table-cell office:value-type="string" table:style-name="tablecell">
            <text:p text:style-name="tablealignleft"> Stiskne-li uživatel současně Ctrl-, Shift- a PageUp-klávesu skočí kurzor v editoru o počet viditelných sloupců doleva. <text:line-break/>Jestliže se nachází text mezi poslední pozicí kurzoru a novou, tak bude označen. </text:p>
          </table:table-cell>
        </table:table-row>
        <table:table-row>
          <table:table-cell office:value-type="string" table:style-name="tablecell">
            <text:p text:style-name="tablealignleft"> <text:span text:style-name="Strong_20_Emphasis">PageDown</text:span> </text:p>
          </table:table-cell>
          <table:table-cell office:value-type="string" table:style-name="tablecell">
            <text:p text:style-name="tablealignleft"> Pomocí PageDown-klávesy listuje uživatel <text:line-break/>- v editoru nebo v přehledu - o počet viditelných řádků nahoru <text:line-break/>- ve vstupním poli záhlaví (vyhledávací oblast) - o jednu datovou větu zpět. <text:line-break/>Jestliže uživatel neco zadal do vstupního pole záhlaví, tak se zobrazí datová věta, která odpovídá zadanému kritériu. </text:p>
          </table:table-cell>
        </table:table-row>
        <table:table-row>
          <table:table-cell office:value-type="string" table:style-name="tablecell">
            <text:p text:style-name="tablealignleft"> <text:span text:style-name="Strong_20_Emphasis">Shift+PageDown</text:span> </text:p>
          </table:table-cell>
          <table:table-cell office:value-type="string" table:style-name="tablecell">
            <text:p text:style-name="tablealignleft"> Stiskne-li uživatel současně PageDown- a Shift-klávesu, vykoná se stejná akce jako je popsáno výše. Jestliže se nachází text mezi poslední pozicí kurzoru a novou, tak bude označen. </text:p>
          </table:table-cell>
        </table:table-row>
        <table:table-row>
          <table:table-cell office:value-type="string" table:style-name="tablecell">
            <text:p text:style-name="tablealignleft"> <text:span text:style-name="Strong_20_Emphasis">Ctrl+PageDown</text:span> </text:p>
          </table:table-cell>
          <table:table-cell office:value-type="string" table:style-name="tablecell">
            <text:p text:style-name="tablealignleft"> Stiskne-li uživatel současně Ctrl- a PageDown- klávesu, skočí oblast vyhledávání a základních informací na poslední datovou větu. </text:p>
          </table:table-cell>
        </table:table-row>
        <table:table-row>
          <table:table-cell office:value-type="string" table:style-name="tablecell">
            <text:p text:style-name="tablealignleft"> <text:span text:style-name="Strong_20_Emphasis">Ctrl+Shift+PageDown</text:span> </text:p>
          </table:table-cell>
          <table:table-cell office:value-type="string" table:style-name="tablecell">
            <text:p text:style-name="tablealignleft"> Stiskne-li uživatel současně Ctrl-, Shift- a PageDown-klávesu skočí kurzor v editoru o počet viditelných sloupců doprava. <text:line-break/>Jestliže se nachází text mezi poslední pozicí kurzoru a novou, tak bude označen. </text:p>
          </table:table-cell>
        </table:table-row>
        <table:table-row>
          <table:table-cell office:value-type="string" table:style-name="tablecell">
            <text:p text:style-name="tablealignleft"> <text:span text:style-name="Strong_20_Emphasis">Tab</text:span> </text:p>
          </table:table-cell>
          <table:table-cell office:value-type="string" table:style-name="tablecell">
            <text:p text:style-name="tablealignleft"> Pomocí Tab-klávesy se uživatel cyklicky přepíná mezi aktivními/přístupnými prvky aktuální oblasti např. vstupními poli, tlačítky. </text:p>
          </table:table-cell>
        </table:table-row>
      </table:table>
      <text:p text:style-name="Text_20_body"><text:span text:style-name="Strong_20_Emphasis">Klávesové zkratky s Ctrl</text:span></text:p>
      <table:table table:style-name="Table">
        <table:table-column/>
        <table:table-column/>
        <table:table-row>
          <table:table-cell office:value-type="string" table:style-name="tablecell">
            <text:p text:style-name="tablealignleft"> <text:span text:style-name="Strong_20_Emphasis">Ctrl+A</text:span> </text:p>
          </table:table-cell>
          <table:table-cell office:value-type="string" table:style-name="tablecell">
            <text:p text:style-name="tablealignleft"> Vše označit </text:p>
          </table:table-cell>
        </table:table-row>
        <table:table-row>
          <table:table-cell office:value-type="string" table:style-name="tablecell">
            <text:p text:style-name="tablealignleft"> <text:span text:style-name="Strong_20_Emphasis">Ctrl+C</text:span> </text:p>
          </table:table-cell>
          <table:table-cell office:value-type="string" table:style-name="tablecell">
            <text:p text:style-name="tablealignleft"> Zkopíruje označenou oblast do schránky/clipboardu. Odtud můžeme také pomocí </text:p>
          </table:table-cell>
        </table:table-row>
        <table:table-row>
          <table:table-cell office:value-type="string" table:style-name="tablecell">
            <text:p text:style-name="tablealignleft"> <text:span text:style-name="Strong_20_Emphasis">Ctrl+V</text:span> </text:p>
          </table:table-cell>
          <table:table-cell office:value-type="string" table:style-name="tablecell">
            <text:p text:style-name="tablealignleft"> opět vložit. </text:p>
          </table:table-cell>
        </table:table-row>
        <table:table-row>
          <table:table-cell office:value-type="string" table:style-name="tablecell">
            <text:p text:style-name="tablealignleft"> <text:span text:style-name="Strong_20_Emphasis">Ctrl+N</text:span> </text:p>
          </table:table-cell>
          <table:table-cell office:value-type="string" table:style-name="tablecell">
            <text:p text:style-name="tablealignleft"> S touto klávesovou zkratkou bude založena nová datová věta. </text:p>
          </table:table-cell>
        </table:table-row>
        <table:table-row>
          <table:table-cell office:value-type="string" table:style-name="tablecell">
            <text:p text:style-name="tablealignleft"> <text:span text:style-name="Strong_20_Emphasis">Ctrl+X</text:span> </text:p>
          </table:table-cell>
          <table:table-cell office:value-type="string" table:style-name="tablecell">
            <text:p text:style-name="tablealignleft"> Vyjme označený text a vloží ho do schránky/clipboardu. </text:p>
          </table:table-cell>
        </table:table-row>
        <table:table-row>
          <table:table-cell office:value-type="string" table:style-name="tablecell">
            <text:p text:style-name="tablealignleft"> <text:span text:style-name="Strong_20_Emphasis">Ctrl+Z</text:span> </text:p>
          </table:table-cell>
          <table:table-cell office:value-type="string" table:style-name="tablecell">
            <text:p text:style-name="tablealignleft"> Změny, které byly provedeny v právě viditelném okně, budou zrušeny. </text:p>
          </table:table-cell>
        </table:table-row>
        <table:table-row>
          <table:table-cell office:value-type="string" table:style-name="tablecell">
            <text:p text:style-name="tablealignleft"> <text:span text:style-name="Strong_20_Emphasis">Ctrl+D</text:span> </text:p>
          </table:table-cell>
          <table:table-cell office:value-type="string" table:style-name="tablecell">
            <text:p text:style-name="tablealignleft"> Otevře se okno, s informacemi vztahujícími se k právě ativnímu prvku, na kterém je kurzor. </text:p>
          </table:table-cell>
        </table:table-row>
      </table:table>
      <text:p text:style-name="Text_20_body">// Strana: /allgemeinehinweise/bedienelement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7T07::51:20</meta:creation-date>
    <dc:creator>Generated</dc:creator>
    <dc:date>2026-08-17T07::51:20</dc:date>
    <dc:language>en-US</dc:language>
    <meta:editing-cycles>1</meta:editing-cycles>
    <meta:editing-duration>PT0S</meta:editing-duration>
    <dc:title>i2doku-cz:010-obecne:ovladani:start</dc:title>
  </office:meta>
</office:document-meta>
</file>