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start"/><text:bookmark-start text:name="__RefHeading___vseobecne_informace_1"/><text:bookmark-start text:name="vseobecne_informace"/>Všeobecné informace<text:bookmark-end text:name="__RefHeading___vseobecne_informace_1"/><text:bookmark-end text:name="vseobecne_informace"/></text:h>
      <text:p text:style-name="Text_20_body">Tato dokumentace obsahuje podrobný popis struktury a ovládání i/2® s grafickým uživatelským rozhraním(GUI), které může být ovládáno jak klávesami tak i myší.</text:p>
      <text:p text:style-name="Text_20_body"><draw:frame draw:style-name="media" draw:name="0" text:anchor-type="as-char" draw:z-index="0" svg:width="" svg:rel-width="100%" svg:height="0cm"><draw:image xlink:href="/var/www/dokuwiki/data/media/i2doku-cz/010-obecne/cz_01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10-obecne:glosar:start" text:style-name="Internet_20_link" text:visited-style-name="Visited_20_Internet_20_Link">Glosář</text:a></text:p>
        </text:list-item>
        <text:list-item>
          <text:p text:style-name="List_20_1_Content"><text:a xlink:type="simple" xlink:href="https://wiki.data-norms.cz/doku.php?id=i2doku-cz:010-obecne:navigation:start" text:style-name="Internet_20_link" text:visited-style-name="Visited_20_Internet_20_Link">Navigace</text:a></text:p>
        </text:list-item>
        <text:list-item>
          <text:p text:style-name="List_20_1_Content"><text:a xlink:type="simple" xlink:href="https://wiki.data-norms.cz/doku.php?id=i2doku-cz:010-obecne:ovladani:start" text:style-name="Internet_20_link" text:visited-style-name="Visited_20_Internet_20_Link">Ovládací prvky</text:a></text:p>
        </text:list-item>
        <text:list-item>
          <text:p text:style-name="List_20_1_Content_Last"><text:a xlink:type="simple" xlink:href="https://wiki.data-norms.cz/doku.php?id=i2doku-cz:010-obecne:z010-sprava-systemu:start" text:style-name="Internet_20_link" text:visited-style-name="Visited_20_Internet_20_Link">Správa systému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45</meta:creation-date>
    <dc:creator>Generated</dc:creator>
    <dc:date>2026-08-15T09::30:45</dc:date>
    <dc:language>en-US</dc:language>
    <meta:editing-cycles>1</meta:editing-cycles>
    <meta:editing-duration>PT0S</meta:editing-duration>
    <dc:title>i2doku-cz:010-obecne:start</dc:title>
  </office:meta>
</office:document-meta>
</file>