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10-obecne:z010-sprava-systemu:001-windows-nastaveni"/><text:bookmark-start text:name="__RefHeading___windows_nastaveni_1"/><text:bookmark-start text:name="windows_nastaveni"/>Windows nastavení<text:bookmark-end text:name="__RefHeading___windows_nastaveni_1"/><text:bookmark-end text:name="windows_nastaveni"/></text:h>
      <text:p text:style-name="Text_20_body">Windows uživatelé nemusí být administrátoři.</text:p>
      <text:p text:style-name="Text_20_body">DATA-NORMS potřebuje přístup přes Terminal Services na Windows servery a SSH pro linux servery.</text:p>
      <text:p text:style-name="Text_20_body">Potřebujeme založit tyto uživatele domény.</text:p>
      <text:list text:style-name="List_20_1" text:continue-numbering="false">
        <text:list-item>
          <text:p text:style-name="LastListParagraph_List_20_1_Content_First"> možnost si změnit heslo</text:p>
        </text:list-item>
      </text:list>
      <text:p text:style-name="Text_20_body">Potřebujeme připojenou síťovou tiskárnu pro testování instalace. </text:p>
      <text:p text:style-name="Text_20_body">Prosíme založit tyto uživatele domény (administrátor):</text:p>
      <text:list text:style-name="List_20_1" text:continue-numbering="false">
        <text:list-item>
          <text:p text:style-name="List_20_1_Content_First"> dn (administrátor)</text:p>
        </text:list-item>
        <text:list-item>
          <text:p text:style-name="List_20_1_Content"> dn1 (administrátor)</text:p>
        </text:list-item>
        <text:list-item>
          <text:p text:style-name="List_20_1_Content"> dnuser (user)</text:p>
        </text:list-item>
        <text:list-item>
          <text:p text:style-name="List_20_1_Content_Last"> jobcon (administrator) pro provádění dávkových úloh. Musí být Domain Admin, pokud je více i/2 serverů</text:p>
        </text:list-item>
      </text:list>
      <text:p text:style-name="Text_20_body">Pro instalaci i/2 potřebujeme dočasně heslo pro lokálního uživatele administrátor, po instalaci si můžete změnit hesl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0:47</meta:creation-date>
    <dc:creator>Generated</dc:creator>
    <dc:date>2026-08-15T09::30:47</dc:date>
    <dc:language>en-US</dc:language>
    <meta:editing-cycles>1</meta:editing-cycles>
    <meta:editing-duration>PT0S</meta:editing-duration>
    <dc:title>i2doku-cz:010-obecne:z010-sprava-systemu:001-windows-nastaveni</dc:title>
  </office:meta>
</office:document-meta>
</file>