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ac129e25d3d6273de978b64d6a33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002-popis-systemu"/><text:bookmark-start text:name="__RefHeading___struktura_instalace_i_2_a_databaze_progress_1"/><text:bookmark-start text:name="struktura_instalace_i_2_a_databaze_progress"/>Struktura instalace i/2 a databáze Progress<text:bookmark-end text:name="__RefHeading___struktura_instalace_i_2_a_databaze_progress_1"/><text:bookmark-end text:name="struktura_instalace_i_2_a_databaze_progress"/></text:h>
      <text:p text:style-name="Text_20_body">Tyto programy instaluje DATA-NORMS, zákazník do nich nemusí zasahovat. Může je používat.</text:p>
      <text:h text:style-name="Heading_20_4" text:outline-level="4"><text:bookmark-start text:name="__RefHeading___instalace_testovaciho_a_provozniho_prostredi_i_2_2"/><text:bookmark-start text:name="instalace_testovaciho_a_provozniho_prostredi_i_2"/>Instalace testovacího a provozního prostředí i/2 ®<text:bookmark-end text:name="__RefHeading___instalace_testovaciho_a_provozniho_prostredi_i_2_2"/><text:bookmark-end text:name="instalace_testovaciho_a_provozniho_prostredi_i_2"/></text:h>
      <text:list text:style-name="List_20_1" text:continue-numbering="false">
        <text:list-item>
          <text:p text:style-name="List_20_1_Content_First"> Databázový systém Progress, komponenty.</text:p>
        </text:list-item>
        <text:list-item>
          <text:p text:style-name="List_20_1_Content"> U:\ProgrammeTest\Polynorm\i2 - testovací prostředí i/2 ®</text:p>
        </text:list-item>
        <text:list-item>
          <text:p text:style-name="List_20_1_Content_Last"> U:\Programme\Polynorm\i2 - provozní prostředí i/2 ®</text:p>
        </text:list-item>
      </text:list>
      <text:h text:style-name="Heading_20_4" text:outline-level="4"><text:bookmark-start text:name="__RefHeading___pomocne_programy_v_uprogramme_3"/><text:bookmark-start text:name="pomocne_programy_v_uprogramme"/>Pomocné programy v U:\Programme<text:bookmark-end text:name="__RefHeading___pomocne_programy_v_uprogramme_3"/><text:bookmark-end text:name="pomocne_programy_v_uprogramme"/></text:h>
      <text:list text:style-name="List_20_1" text:continue-numbering="false">
        <text:list-item>
          <text:p text:style-name="List_20_1_Content_First"> Araxis\Araxis Merge 2001 ProfessionalAraxis – porovnání souborů a adresářů</text:p>
        </text:list-item>
        <text:list-item>
          <text:p text:style-name="List_20_1_Content"> Info-ZIP – zipovací program</text:p>
        </text:list-item>
        <text:list-item>
          <text:p text:style-name="List_20_1_Content"> Progress – Progress OpenEdge V10.1C + SP1</text:p>
        </text:list-item>
        <text:list-item>
          <text:p text:style-name="List_20_1_Content"> OpenEdge help – dokumentace Progress</text:p>
        </text:list-item>
        <text:list-item>
          <text:p text:style-name="List_20_1_Content_Last"> putty – terminálový a ftp klient, scp program</text:p>
        </text:list-item>
      </text:list>
      <text:h text:style-name="Heading_20_4" text:outline-level="4"><text:bookmark-start text:name="__RefHeading___dalsi_pomocne_programy_4"/><text:bookmark-start text:name="dalsi_pomocne_programy"/>Další pomocné programy<text:bookmark-end text:name="__RefHeading___dalsi_pomocne_programy_4"/><text:bookmark-end text:name="dalsi_pomocne_programy"/></text:h>
      <text:list text:style-name="List_20_1" text:continue-numbering="false">
        <text:list-item>
          <text:p text:style-name="List_20_1_Content_First"> Total Commander</text:p>
        </text:list-item>
        <text:list-item>
          <text:p text:style-name="List_20_1_Content"> svn version control system</text:p>
        </text:list-item>
        <text:list-item>
          <text:p text:style-name="List_20_1_Content"> netbeans</text:p>
        </text:list-item>
        <text:list-item>
          <text:p text:style-name="List_20_1_Content_Last"> List&amp;Labels</text:p>
        </text:list-item>
      </text:list>
      <text:h text:style-name="Heading_20_2" text:outline-level="2"><text:bookmark-start text:name="__RefHeading___databazovy_system_progress_5"/><text:bookmark-start text:name="databazovy_system_progress"/>Databázový systém Progress<text:bookmark-end text:name="__RefHeading___databazovy_system_progress_5"/><text:bookmark-end text:name="databazovy_system_progress"/></text:h>
      <text:list text:style-name="List_20_1" text:continue-numbering="false">
        <text:list-item>
          <text:p text:style-name="List_20_1_Content_First"> Broker proces – hlavní proces řídící přístup k databázím. Stará se např. o integritu databáze, řídí sdílenou paměť, zastavuje remote clients a self-services clients při shutdown databáze, obsluhuje požadavky na připojení k databázi a startuje pro ně databázové servery. </text:p>
        </text:list-item>
        <text:list-item>
          <text:p text:style-name="List_20_1_Content"> Self-service client – sezení spuštěné na stejném stroji jako broker.</text:p>
        </text:list-item>
        <text:list-item>
          <text:p text:style-name="List_20_1_Content"> Remote client – klienti na vzdálených počítačích.</text:p>
        </text:list-item>
        <text:list-item>
          <text:p text:style-name="List_20_1_Content"> Procedures files – ASCII textové soubory obsahující zdrojový kód Progress.</text:p>
        </text:list-item>
        <text:list-item>
          <text:p text:style-name="List_20_1_Content"> R-code files – binární soubory generované kompilátorem. Lze je interpretovat run-time verzí Progress.</text:p>
        </text:list-item>
        <text:list-item>
          <text:p text:style-name="List_20_1_Content_Last"> Temporary user files – pro každé sezení jsou vytvářeny dočasné soubory v adresáři specifikovaném startovacím parametrem -T.</text:p>
        </text:list-item>
      </text:list>
      <text:h text:style-name="Heading_20_4" text:outline-level="4"><text:bookmark-start text:name="__RefHeading___databaze_6"/><text:bookmark-start text:name="databaze"/>Databáze<text:bookmark-end text:name="__RefHeading___databaze_6"/><text:bookmark-end text:name="databaze"/></text:h>
      <text:list text:style-name="List_20_1" text:continue-numbering="false">
        <text:list-item>
          <text:p text:style-name="List_20_1_Content_First"> Multi volume – používá se pro i/2 ® , umožňuje rozprostření databáze na více disků, zvyšuje limit velikosti databáze, umožňuje online zálohování, a další důležité funkce.</text:p>
        </text:list-item>
        <text:list-item>
          <text:p text:style-name="List_20_1_Content_Last"> Databáze se skládá ze souborů: .d?, .b?, .a?, .lk, .t1, .st, .lg, .ds, .lic.</text:p>
        </text:list-item>
      </text:list>
      <text:h text:style-name="Heading_20_2" text:outline-level="2"><text:bookmark-start text:name="__RefHeading___startovani_a_zastaveni_db_7"/><text:bookmark-start text:name="startovani_a_zastaveni_db"/>Startování a zastavení DB<text:bookmark-end text:name="__RefHeading___startovani_a_zastaveni_db_7"/><text:bookmark-end text:name="startovani_a_zastaveni_db"/></text:h>
      <text:p text:style-name="Text_20_body">Startování a ukončování práce databázových serverů probíhá automaticky při startu nebo
vypínání Windows Serveru.<text:line-break/>
Pro restart databáze v případě potřeby kontaktuje prosím DATA-NORMS.</text:p>
      <text:h text:style-name="Heading_20_4" text:outline-level="4"><text:bookmark-start text:name="__RefHeading___shutdown_windows_serveru_8"/><text:bookmark-start text:name="shutdown_windows_serveru"/>Shutdown Windows Serveru<text:bookmark-end text:name="__RefHeading___shutdown_windows_serveru_8"/><text:bookmark-end text:name="shutdown_windows_serveru"/></text:h>
      <text:p text:style-name="Text_20_body">Pro vypnutí serveru používejte prosím tento skript:<text:line-break/>
u:\Programme\Polynorm\i2\sys\scripts\systemshutdown.cmd</text:p>
      <text:h text:style-name="Heading_20_4" text:outline-level="4"><text:bookmark-start text:name="__RefHeading___restart_windows_serveru_reboot_9"/><text:bookmark-start text:name="restart_windows_serveru_reboot"/>Restart Windows Serveru (reboot)<text:bookmark-end text:name="__RefHeading___restart_windows_serveru_reboot_9"/><text:bookmark-end text:name="restart_windows_serveru_reboot"/></text:h>
      <text:p text:style-name="Text_20_body">Pro restart serveru používejte prosím tento skript: <text:line-break/>
u:\Programme\Polynorm\i2\sys\scripts\systemreboot.cmd<text:line-break/>
Alternativně je v případě nouze možné použít vypnutí nebo restart nástroje Windows.</text:p>
      <text:h text:style-name="Heading_20_4" text:outline-level="4"><text:bookmark-start text:name="__RefHeading___rucni_startovani_databazovych_serveru_10"/><text:bookmark-start text:name="rucni_startovani_databazovych_serveru"/>Ruční startování databázových serverů<text:bookmark-end text:name="__RefHeading___rucni_startovani_databazovych_serveru_10"/><text:bookmark-end text:name="rucni_startovani_databazovych_serveru"/></text:h>
      <text:p text:style-name="Text_20_body">Služba AdminService for OpenEdge (typ spouštění: automaticky)<text:line-break/>
Aplikace Progress Explorer Tool, definice databází, autostart</text:p>
      <text:h text:style-name="Heading_20_4" text:outline-level="4"><text:bookmark-start text:name="__RefHeading___zastaveni_databazovych_serveru_11"/><text:bookmark-start text:name="zastaveni_databazovych_serveru"/>Zastavení databázových serverů<text:bookmark-end text:name="__RefHeading___zastaveni_databazovych_serveru_11"/><text:bookmark-end text:name="zastaveni_databazovych_serveru"/></text:h>
      <text:p text:style-name="Text_20_body">Aplikace Progress Explorer Tool</text:p>
      <text:h text:style-name="Heading_20_4" text:outline-level="4"><text:bookmark-start text:name="__RefHeading___dalsi_funkce_12"/><text:bookmark-start text:name="dalsi_funkce"/>Další funkce<text:bookmark-end text:name="__RefHeading___dalsi_funkce_12"/><text:bookmark-end text:name="dalsi_funkce"/></text:h>
      <text:p text:style-name="Text_20_body">Zkrácení .bi souborů - i2truncate.cmd, tmtruncate.cmd</text:p>
      <text:h text:style-name="Heading_20_2" text:outline-level="2"><text:bookmark-start text:name="__RefHeading___protokoly_13"/><text:bookmark-start text:name="protokoly"/>Protokoly<text:bookmark-end text:name="__RefHeading___protokoly_13"/><text:bookmark-end text:name="protokoly"/></text:h>
      <text:p text:style-name="Text_20_body">Protokol databáze Progres se nachází v souboru: U:\programme\Polynorm\i2\db\i2erp.lg</text:p>
      <text:p text:style-name="Text_20_body">Protokoly běhu plánovaných úloh JobControl jsou v u:\programme\Polynorm\i2\data\JobControl\</text:p>
      <text:p text:style-name="Text_20_body">Protokoly webových služeb jsou v u:\programme\Polynorm\i2\data\WebServices\Log\ a serverlog</text:p>
      <text:p text:style-name="Text_20_body">Chyby jsou uvedeny v řádcích označených znakem „**“, dále „Error“, „Exception“ a číselným chybovým kódem v závorce, příklad (1234)</text:p>
      <text:h text:style-name="Heading_20_2" text:outline-level="2"><text:bookmark-start text:name="__RefHeading___antivirus_vyjimky_14"/><text:bookmark-start text:name="antivirus_vyjimky"/>Antivirus výjimky<text:bookmark-end text:name="__RefHeading___antivirus_vyjimky_14"/><text:bookmark-end text:name="antivirus_vyjimky"/></text:h>
      <text:p text:style-name="Text_20_body">Pokud používáte na serveru antivirus, prosím o vyjímku na tyto adresáře:</text:p>
      <text:list text:style-name="List_20_1" text:continue-numbering="false">
        <text:list-item>
          <text:p text:style-name="List_20_1_Content_First"> „U:\Programme\oemgmt“</text:p>
        </text:list-item>
        <text:list-item>
          <text:p text:style-name="List_20_1_Content"> „U:\Programme\OpenEdge“</text:p>
        </text:list-item>
        <text:list-item>
          <text:p text:style-name="List_20_1_Content"> „U:\Programme\Polynorm“</text:p>
        </text:list-item>
        <text:list-item>
          <text:p text:style-name="List_20_1_Content"> „U:\Programme\Tomcat *“</text:p>
        </text:list-item>
        <text:list-item>
          <text:p text:style-name="List_20_1_Content"> „U:\ProgrammeTest“</text:p>
        </text:list-item>
        <text:list-item>
          <text:p text:style-name="List_20_1_Content_Last"> „U:\Zaloha“</text:p>
        </text:list-item>
      </text:list>
      <text:h text:style-name="Heading_20_2" text:outline-level="2"><text:bookmark-start text:name="__RefHeading___zalohovani_15"/><text:bookmark-start text:name="zalohovani"/>Zálohování<text:bookmark-end text:name="__RefHeading___zalohovani_15"/><text:bookmark-end text:name="zalohovani"/></text:h>
      <text:h text:style-name="Heading_20_3" text:outline-level="3"><text:bookmark-start text:name="__RefHeading___databaze_16"/><text:bookmark-start text:name="databaze1"/>Databáze<text:bookmark-end text:name="__RefHeading___databaze_16"/><text:bookmark-end text:name="databaze1"/></text:h>
      <text:p text:style-name="Text_20_body">Zálohování lze provést dvěma způsoby:</text:p>
      <text:p text:style-name="Text_20_body">a) Prostředky operačního systému</text:p>
      <text:list text:style-name="List_20_1" text:continue-numbering="false">
        <text:list-item>
          <text:p text:style-name="List_20_1_Content_First"> Zastavení databázových serverů</text:p>
        </text:list-item>
        <text:list-item>
          <text:p text:style-name="List_20_1_Content"> Zkrácení .bi souborů (není nutné, ale zmenší velikost zálohy)</text:p>
        </text:list-item>
        <text:list-item>
          <text:p text:style-name="List_20_1_Content_Last"> Záloha</text:p>
        </text:list-item>
      </text:list>
      <text:p text:style-name="Text_20_body">b) Script U:\Programme\i2\sys\scripts\i2sicherung.cmd (doporučeno)</text:p>
      <text:list text:style-name="List_20_1" text:continue-numbering="false">
        <text:list-item>
          <text:p text:style-name="LastListParagraph_List_20_1_Content_First"> Zálohuje online všechny databáze i/2. Pro každou databázi provádí script i2sichonline.cmd zálohu do adresáře u:\ZalohaDB.</text:p>
        </text:list-item>
      </text:list>
      <text:h text:style-name="Heading_20_3" text:outline-level="3"><text:bookmark-start text:name="__RefHeading___zalohovani_ostatnich_souboru_17"/><text:bookmark-start text:name="zalohovani_ostatnich_souboru"/>Zálohování ostatních souborů<text:bookmark-end text:name="__RefHeading___zalohovani_ostatnich_souboru_17"/><text:bookmark-end text:name="zalohovani_ostatnich_souboru"/></text:h>
      <text:p text:style-name="Text_20_body">Mimo databázi v adresáři C:\ZalohaDB je nutno zálohovat všechny adresáře v:</text:p>
      <text:list text:style-name="List_20_1" text:continue-numbering="false">
        <text:list-item>
          <text:p text:style-name="LastListParagraph_List_20_1_Content_First"> U:\Programme\Polynorm\i2</text:p>
        </text:list-item>
      </text:list>
      <text:p text:style-name="Text_20_body">s výjimkou následujících:</text:p>
      <text:list text:style-name="List_20_1" text:continue-numbering="false">
        <text:list-item>
          <text:p text:style-name="List_20_1_Content_First"> U:\Programme\Polynorm\i2\bl\*.r</text:p>
        </text:list-item>
        <text:list-item>
          <text:p text:style-name="List_20_1_Content"> U:\Programme\Polynorm\i2\ui\*.r</text:p>
        </text:list-item>
        <text:list-item>
          <text:p text:style-name="List_20_1_Content"> U:\Programme\Polynorm\i2\alfa\*.r</text:p>
        </text:list-item>
        <text:list-item>
          <text:p text:style-name="List_20_1_Content"> U:\Programme\Polynorm\db</text:p>
        </text:list-item>
        <text:list-item>
          <text:p text:style-name="List_20_1_Content_Last"> U:\Programme\Polynorm\db.tm</text:p>
        </text:list-item>
      </text:list>
      <text:p text:style-name="Text_20_body">Programy jsou uloženy u DATA-NORMS na SVN serveru. Při jejich ztrátě lze požádat o obnovení
instalace. Přibližná časová náročnost práce bude v řádu hodi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Ztráta naplněné databáze je nenahraditelná. DATA-NORMS nemá zálohu databáze ani žádnou možnost jak data obnovit.</text:p></table:table-cell></table:table-row></table:table></draw:text-box></draw:frame></text:p>
      <text:h text:style-name="Heading_20_3" text:outline-level="3"><text:bookmark-start text:name="__RefHeading___naplanovana_uloha_pro_zalohu_18"/><text:bookmark-start text:name="naplanovana_uloha_pro_zalohu"/>Naplánovaná úloha pro zálohu<text:bookmark-end text:name="__RefHeading___naplanovana_uloha_pro_zalohu_18"/><text:bookmark-end text:name="naplanovana_uloha_pro_zalohu"/></text:h>
      <text:p text:style-name="Text_20_body">Pomocí naplánované úlohy „i2 záloha“ se spustí skript „U:\Programme\Polynorm\i2\sys\scripts\i2sicherung.cmd“.<text:line-break/>
Tento skript provádí online zálohování databáze tak, jak je uvedeno v bodu „Zálohování databází“ a tvoří archívy důležitých adresářů i/2, které jsou poté uloženy v adresáři u:\Zaloha.</text:p>
      <text:p text:style-name="Text_20_body">Je nezbytně nutné denně po provedení zálohy i/2 zálohovat adresář u:\Zaloha a ostatní
adresáře dle bodu „Zálohování ostatních souborů“ na pásku nebo externí zařízení. Úspěšnost
zálohování musí byt denně kontrolována, soubory log jsou uloženy v adresáři U:\Programme\Polynorm\i2\sys\i2logs\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Za provádění záloh a jejich kontrolu odpovídá zákazník sám.
Při problémech se neváhejte obrátit na DATA-NORMS.</text:p></table:table-cell></table:table-row></table:table></draw:text-box></draw:frame></text:p>
      <text:h text:style-name="Heading_20_2" text:outline-level="2"><text:bookmark-start text:name="__RefHeading___dohled_nad_databazi_19"/><text:bookmark-start text:name="dohled_nad_databazi"/>Dohled nad databází<text:bookmark-end text:name="__RefHeading___dohled_nad_databazi_19"/><text:bookmark-end text:name="dohled_nad_databazi"/></text:h>
      <text:list text:style-name="List_20_1" text:continue-numbering="false">
        <text:list-item>
          <text:p text:style-name="LastListParagraph_List_20_1_Content_First"> Tento program zjistí zaplnění databáze. Stejné informace jsou také v i2erp_ueberwachung.log (Verfüg je volných procent) Pokud je &lt;10%, kontaktujte ihned DATA-NORMS. Velikost databáze je vždy definována s rezervou. Při práci s i/2 generuje každá firma data závislá na její činnosti a data v jednotlivých tabulkách můžou růst individuálně. Proto je potřeba provádět rozšíření databáze individuálně dle potřeby.</text:p>
        </text:list-item>
      </text:list>
      <text:p text:style-name="Text_20_body"><draw:frame draw:style-name="media" draw:name="0" text:anchor-type="as-char" draw:z-index="0" svg:width="17.224375cm" style:rel-width="100%" svg:height="8.73125cm" style:rel-height="scale"><draw:image xlink:href="Pictures/6bac129e25d3d6273de978b64d6a3327.png" xlink:type="simple" xlink:show="embed" xlink:actuate="onLoad"/></draw:frame></text:p>
      <text:list text:style-name="List_20_1" text:continue-numbering="false">
        <text:list-item>
          <text:p text:style-name="List_20_1_Content_First"> Tato činnost není zahrnuta v ceně roční údržby. Nelze nastavit velikost databáze pro n let dopředu (důvod: nechceme, aby i/2 zabíralo drahý diskový prostor pro nepoužité tabulky).</text:p>
        </text:list-item>
        <text:list-item>
          <text:p text:style-name="List_20_1_Content_Last"> Naplnění databáze je třeba týdně kontrolovat.</text:p>
        </text:list-item>
      </text:list>
      <text:h text:style-name="Heading_20_3" text:outline-level="3"><text:bookmark-start text:name="__RefHeading___optimalizace_parametru_databaze_openedge_20"/><text:bookmark-start text:name="optimalizace_parametru_databaze_openedge"/>Optimalizace parametrů databáze OpenEdge<text:bookmark-end text:name="__RefHeading___optimalizace_parametru_databaze_openedge_20"/><text:bookmark-end text:name="optimalizace_parametru_databaze_openedge"/></text:h>
      <text:list text:style-name="List_20_1" text:continue-numbering="false">
        <text:list-item>
          <text:p text:style-name="List_20_1_Content_First"> V adresáři u:\programme\polynorm\i2\db\ spustit příkaz: promon i2erp.</text:p>
        </text:list-item>
        <text:list-item>
          <text:p text:style-name="List_20_1_Content"> 5. Activity :</text:p>
        </text:list-item>
        <text:list-item>
          <text:p text:style-name="List_20_1_Content"> <text:span text:style-name="Emphasis">Buffer Hits</text:span> mělo by být více než 95%</text:p>
        </text:list-item>
        <text:list-item>
          <text:p text:style-name="List_20_1_Content"> 6. Shared Resources :</text:p>
        </text:list-item>
        <text:list-item>
          <text:p text:style-name="List_20_1_Content_Last"> porovnat <text:span text:style-name="Emphasis">Current size of locking table (-L)</text:span> proti <text:span text:style-name="Emphasis">Locking table high water mark</text:span>, mělo by být méně než 80%. Pozor, Při restartu databáze se HWM vynuluje.</text:p>
        </text:list-item>
      </text:list>
      <text:h text:style-name="Heading_20_2" text:outline-level="2"><text:bookmark-start text:name="__RefHeading___pos_pokladny_21"/><text:bookmark-start text:name="pos_pokladny"/>POS pokladny<text:bookmark-end text:name="__RefHeading___pos_pokladny_21"/><text:bookmark-end text:name="pos_pokladny"/></text:h>
      <text:list text:style-name="List_20_1" text:continue-numbering="false">
        <text:list-item>
          <text:p text:style-name="List_20_1_Content_First"> Pokladny mají protokol v C:\Program Files\Polynorm\i2POS4\LogFiles.</text:p>
        </text:list-item>
        <text:list-item>
          <text:p text:style-name="List_20_1_Content"> Také ukládají události do event-logu.</text:p>
        </text:list-item>
        <text:list-item>
          <text:p text:style-name="List_20_1_Content_Last"> Na i/2 server do adresáře data ukládají soubor Validator o provedených operacích.</text:p>
        </text:list-item>
      </text:list>
      <text:h text:style-name="Heading_20_2" text:outline-level="2"><text:bookmark-start text:name="__RefHeading___portalservices_server_22"/><text:bookmark-start text:name="portalservices_server"/>Portalservices server<text:bookmark-end text:name="__RefHeading___portalservices_server_22"/><text:bookmark-end text:name="portalservices_server"/></text:h>
      <text:p text:style-name="Text_20_body">Jedná se o samostatný linuxový server se kterým komunikují portáloví klienti. Když server nepracuje správně, portál nebude vůbec fungovat. Na serveru běží tyto hlavní služby:</text:p>
      <text:list text:style-name="List_20_1" text:continue-numbering="false">
        <text:list-item>
          <text:p text:style-name="List_20_1_Content_First"> webový server apache na doménovém jménu specifikovaném při instalaci + ssl certifikát (monitorovat expiraci)</text:p>
        </text:list-item>
        <text:list-item>
          <text:p text:style-name="List_20_1_Content"> databáze mysql (obsahuje zejména přihlašovací údaje a klíče instalací Portálu) se zálohuje denně do adresáře /zaloha-local/</text:p>
        </text:list-item>
        <text:list-item>
          <text:p text:style-name="List_20_1_Content"> skripty pro komunikaci s i/2 serverem v adresáři /dn/ spouštěné pomocí cron pod uživatelem root</text:p>
        </text:list-item>
        <text:list-item>
          <text:p text:style-name="List_20_1_Content"> server je světově dostupný a měl by se pravidelně aktualizovat</text:p>
        </text:list-item>
        <text:list-item>
          <text:p text:style-name="List_20_1_Content_Last"> minimálně 10Gb volného místa na disku, dostatek CPU zdrojů a paměti.</text:p>
        </text:list-item>
      </text:list>
      <text:p text:style-name="Text_20_body">Tyto funkce je třeba pravidelně kontrolovat, nebo kontinuálně monitorovat. Sledování kritických systémů je možné objednat u DATA-NORMS.</text:p>
      <text:h text:style-name="Heading_20_2" text:outline-level="2"><text:bookmark-start text:name="__RefHeading___e-shop_server_23"/><text:bookmark-start text:name="e-shop_server"/>E-shop server<text:bookmark-end text:name="__RefHeading___e-shop_server_23"/><text:bookmark-end text:name="e-shop_server"/></text:h>
      <text:p text:style-name="Text_20_body">Jedná se o samostatný linuxový server se kterým komunikují externí návštěvníci. Když server nepracuje správně, e-shop nebude vůbec fungovat. Na serveru běží tyto hlavní služby:</text:p>
      <text:list text:style-name="List_20_1" text:continue-numbering="false">
        <text:list-item>
          <text:p text:style-name="List_20_1_Content_First"> webový server apache na doménovém jménu specifikovaném při instalaci + ssl certifikát (monitorovat expiraci)</text:p>
        </text:list-item>
        <text:list-item>
          <text:p text:style-name="List_20_1_Content"> databáze mysql (obsahuje zejména nastavení e-shopu a přihlašovací údaje) se zálohuje denně do adresáře /zaloha-local/</text:p>
        </text:list-item>
        <text:list-item>
          <text:p text:style-name="List_20_1_Content"> skripty pro komunikaci s i/2 serverem v adresáři /dn/ spouštěné pomocí cron pod uživatelem root</text:p>
        </text:list-item>
        <text:list-item>
          <text:p text:style-name="List_20_1_Content"> server je světově dostupný a měl by se pravidelně aktualizovat</text:p>
        </text:list-item>
        <text:list-item>
          <text:p text:style-name="List_20_1_Content_Last"> minimálně 10Gb volného místa na disku, dostatek CPU zdrojů a paměti.</text:p>
        </text:list-item>
      </text:list>
      <text:p text:style-name="Text_20_body">Tyto funkce je třeba pravidelně kontrolovat, nebo kontinuálně monitorovat.</text:p>
      <text:h text:style-name="Heading_20_2" text:outline-level="2"><text:bookmark-start text:name="__RefHeading___webpos_server_24"/><text:bookmark-start text:name="webpos_server"/>webpos server<text:bookmark-end text:name="__RefHeading___webpos_server_24"/><text:bookmark-end text:name="webpos_server"/></text:h>
      <text:p text:style-name="Text_20_body">Jedná se o samostatný linuxový server se kterým komunikují prodavači při objednávce a příjmu zboží. Také poskytuje infolisty zboží. Když server nepracuje správně, objednávky nebude možné pořídit. Na serveru běží tyto hlavní služby:</text:p>
      <text:list text:style-name="List_20_1" text:continue-numbering="false">
        <text:list-item>
          <text:p text:style-name="List_20_1_Content_First"> webový server apache na doménovém jménu specifikovaném při instalaci</text:p>
        </text:list-item>
        <text:list-item>
          <text:p text:style-name="List_20_1_Content_Last"> minimálně 10Gb volného místa na disku, dostatek CPU zdrojů a paměti.</text:p>
        </text:list-item>
      </text:list>
      <text:p text:style-name="Text_20_body">Tyto funkce je třeba pravidelně kontrolovat, nebo kontinuálně monitorovat.</text:p>
      <text:h text:style-name="Heading_20_2" text:outline-level="2"><text:bookmark-start text:name="__RefHeading___wms_server_25"/><text:bookmark-start text:name="wms_server"/>wms server<text:bookmark-end text:name="__RefHeading___wms_server_25"/><text:bookmark-end text:name="wms_server"/></text:h>
      <text:p text:style-name="Text_20_body">Jedná se o samostatný linuxový server na který se připojují terminály ve skladě. Když server nepracuje správně, objednávky nebude možné pořídit. Na serveru běží tyto hlavní služby:</text:p>
      <text:list text:style-name="List_20_1" text:continue-numbering="false">
        <text:list-item>
          <text:p text:style-name="List_20_1_Content_First"> telnet server</text:p>
        </text:list-item>
        <text:list-item>
          <text:p text:style-name="List_20_1_Content_Last"> minimálně 10Gb volného místa na disku, dostatek CPU zdrojů a paměti.</text:p>
        </text:list-item>
      </text:list>
      <text:p text:style-name="Text_20_body">Tyto funkce je třeba pravidelně kontrolovat, nebo kontinuálně monitorov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02:49</meta:creation-date>
    <dc:creator>Generated</dc:creator>
    <dc:date>2026-08-17T18::02:49</dc:date>
    <dc:language>en-US</dc:language>
    <meta:editing-cycles>1</meta:editing-cycles>
    <meta:editing-duration>PT0S</meta:editing-duration>
    <dc:title>i2doku-cz:010-obecne:z010-sprava-systemu:002-popis-systemu</dc:title>
  </office:meta>
</office:document-meta>
</file>