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f34e4b1161c7f329b15df2381b7e408.png"/>
  <manifest:file-entry manifest:media-type="image/png" manifest:full-path="Pictures/8a29d9f853539820be5d115a45f2f0f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10-obecne:z010-sprava-systemu:002-sprava-uzivatelu"/><text:bookmark-start text:name="__RefHeading___ciselnik_uzivatelu_i_2_1"/><text:bookmark-start text:name="ciselnik_uzivatelu_i_2"/>Číselník uživatelů i/2<text:bookmark-end text:name="__RefHeading___ciselnik_uzivatelu_i_2_1"/><text:bookmark-end text:name="ciselnik_uzivatelu_i_2"/></text:h>
      <text:p text:style-name="Text_20_body">uživatelé, skupiny uživatelů, přístupová práva k menu a ke stránkám. Nemusí být totožné jako uživatelé Windows.</text:p>
      <text:p text:style-name="Text_20_body">Nastavení a definice uživatelů se provádí v programu: Nastavení/Systémový uživatel/Číselník uživatelů</text:p>
      <text:h text:style-name="Heading_20_3" text:outline-level="3"><text:bookmark-start text:name="__RefHeading___uzivatel_2"/><text:bookmark-start text:name="uzivatel"/>Uživatel<text:bookmark-end text:name="__RefHeading___uzivatel_2"/><text:bookmark-end text:name="uzivatel"/></text:h>
      <text:p text:style-name="Text_20_body"><draw:frame draw:style-name="media" draw:name="0" text:anchor-type="as-char" draw:z-index="0" svg:width="10.265833333333cm" svg:height="8.9164583333333cm"><draw:image xlink:href="Pictures/af34e4b1161c7f329b15df2381b7e408.png" xlink:type="simple" xlink:show="embed" xlink:actuate="onLoad"/></draw:frame></text:p>
      <text:list text:style-name="List_20_1" text:continue-numbering="false">
        <text:list-item>
          <text:p text:style-name="List_20_1_Content_First"> Uživatel a zkratka – vyplnit stejně pro snadnou kontrolu přístupových práv.</text:p>
        </text:list-item>
        <text:list-item>
          <text:p text:style-name="List_20_1_Content"> Skupina – práva k menu, oblasti práv – číselníky, oprava zakázky, krátké příkazy, …</text:p>
        </text:list-item>
        <text:list-item>
          <text:p text:style-name="List_20_1_Content"> Jazyk – zvolený jazyk použit v některých úlohách (faktury, …).</text:p>
        </text:list-item>
        <text:list-item>
          <text:p text:style-name="List_20_1_Content"> XP nabídka start – menu uživatele. (uživatelé skupin admin a sys si mohou nabídku měnit za běhu programu)</text:p>
        </text:list-item>
        <text:list-item>
          <text:p text:style-name="List_20_1_Content_Last"> Alfa nabídka start – pro znakovou verzi.</text:p>
        </text:list-item>
      </text:list>
      <text:h text:style-name="Heading_20_3" text:outline-level="3"><text:bookmark-start text:name="__RefHeading___zmena_hesla_uzivatele_3"/><text:bookmark-start text:name="zmena_hesla_uzivatele"/>Změna hesla uživatele<text:bookmark-end text:name="__RefHeading___zmena_hesla_uzivatele_3"/><text:bookmark-end text:name="zmena_hesla_uzivatele"/></text:h>
      <text:p text:style-name="Text_20_body">Postup, jak změnit uživateli heslo :</text:p>
      <text:list text:style-name="List_20_1" text:continue-numbering="false">
        <text:list-item>
          <text:p text:style-name="List_20_1_Content_First"> pomocí ikony Kolečka vyvolat změnu hesla</text:p>
        </text:list-item>
        <text:list-item>
          <text:p text:style-name="List_20_1_Content"> nastavit prázdné nové heslo = nic nevyplnit</text:p>
        </text:list-item>
        <text:list-item>
          <text:p text:style-name="List_20_1_Content_Last"> Při prvním přihlášení je uživatel vyzván ke změně hesla. Nevyplní se stávající heslo (pole prosím nechte prázdné)</text:p>
        </text:list-item>
      </text:list>
      <text:p text:style-name="Text_20_body">Heslo si uživatel sám může kdykoliv měnit volbou menu Příslušenství/Změna hesla. To lze zakázat pomocí parametru sy0002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Uživatele začínající na dn, poly, manager a install prosíme neměnit.<text:line-break/>
Systémové uživatele prosíme neměnit</text:p></table:table-cell></table:table-row></table:table></draw:text-box></draw:frame></text:p>
      <text:h text:style-name="Heading_20_3" text:outline-level="3"><text:bookmark-start text:name="__RefHeading___skupina_4"/><text:bookmark-start text:name="skupina"/>Skupina<text:bookmark-end text:name="__RefHeading___skupina_4"/><text:bookmark-end text:name="skupina"/></text:h>
      <text:p text:style-name="Text_20_body"><draw:frame draw:style-name="media" draw:name="1" text:anchor-type="as-char" draw:z-index="1" svg:width="7.9375cm" style:rel-width="100%" svg:height="9.3133333333333cm" style:rel-height="scale"><draw:image xlink:href="Pictures/8a29d9f853539820be5d115a45f2f0f0.png" xlink:type="simple" xlink:show="embed" xlink:actuate="onLoad"/></draw:frame></text:p>
      <text:list text:style-name="List_20_1" text:continue-numbering="false">
        <text:list-item>
          <text:p text:style-name="List_20_1_Content_First"> Mandant – výchozí mandant.</text:p>
        </text:list-item>
        <text:list-item>
          <text:p text:style-name="List_20_1_Content"> Sklad – může být i pobočka, tisk, zakázky ke skladu.</text:p>
        </text:list-item>
        <text:list-item>
          <text:p text:style-name="List_20_1_Content"> Skupina výběru – Nastavení a informace viz <text:a xlink:type="simple" xlink:href="https://wiki.data-norms.cz/doku.php?id=i2doku-cz:200-nastaveni:100-nastaveni-i2:030-implementace-zakazky-a-skladu:200-skupina-vyberu:start" text:style-name="Internet_20_link" text:visited-style-name="Visited_20_Internet_20_Link">200-skupina-vyberu</text:a></text:p>
        </text:list-item>
        <text:list-item>
          <text:p text:style-name="List_20_1_Content"> Skupina tiskáren – má význam pro velké instalace. Tiskárny lze rozdělit do skupin, například podle skladů a úložných míst. Vychystávka, dodací list a faktura se pak přímo tiskne na příslušné tiskárně.</text:p>
        </text:list-item>
        <text:list-item>
          <text:p text:style-name="List_20_1_Content"> Tiskárna – tiskárna přiřazená uživateli. Viz <text:a xlink:type="simple" xlink:href="https://wiki.data-norms.cz/doku.php?id=i2doku-cz:010-obecne:z010-sprava-systemu:020-tiskarny" text:style-name="Internet_20_link" text:visited-style-name="Visited_20_Internet_20_Link">020-tiskarny</text:a></text:p>
        </text:list-item>
        <text:list-item>
          <text:p text:style-name="List_20_1_Content"> Přesměrování tiskárny – zda si uživatel může vybrat tiskárnu, týká se jen zakázek.</text:p>
        </text:list-item>
        <text:list-item>
          <text:p text:style-name="List_20_1_Content"> Příjemce zprávy – nemá význam.</text:p>
        </text:list-item>
        <text:list-item>
          <text:p text:style-name="List_20_1_Content"> <text:span text:style-name="Strong_20_Emphasis"><text:span text:style-name="Emphasis">Dodatečné údaje</text:span></text:span></text:p>
        </text:list-item>
        <text:list-item>
          <text:p text:style-name="List_20_1_Content"> Zaměstnanec – vazba uživatel &lt;–&gt; Kmenové údaje/Služby zákazníkům/Číselník zaměstnanců. Aby se zaměstnanec objevil v nabídce, musí mít na kartě Atributy v položce Obsah „Ano“ (vazba na CRM a všechny aktivity vlastního zaměstnance).</text:p>
        </text:list-item>
        <text:list-item>
          <text:p text:style-name="List_20_1_Content"> Zástupce – vazba obchodní zástupce ↔ Kmenové údaje/Obchod/Číselník zástupců. Má-li uživatel více účtů, měla by zde být vazba na jednoho obchodního zástupce. Systém tak může poznat, jaký obchodní zástupce je přihlášen.</text:p>
        </text:list-item>
        <text:list-item>
          <text:p text:style-name="List_20_1_Content"> Pokladna – nemá význam.</text:p>
        </text:list-item>
        <text:list-item>
          <text:p text:style-name="List_20_1_Content"> Var. InfoSystému - nemá význam.</text:p>
        </text:list-item>
        <text:list-item>
          <text:p text:style-name="List_20_1_Content_Last"> E-Mail program – určuje, jaký e-mailový klient se má v modulu CRM používat.</text:p>
        </text:list-item>
      </text:list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ro Portál je důležité: mandant, zaměstnanec, zástupce.</text:p></table:table-cell></table:table-row></table:table></draw:text-box></draw:frame></text:p>
      <text:p text:style-name="Text_20_body"><draw:frame draw:style-name="PluginODTAutoStyle_Frame_9_text_frame" draw:name="Frame3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Pro POS prodavače je důležité:  mandant, sklad, unikátní zaměstnanec, unikátní zástupce.</text:p></table:table-cell></table:table-row></table:table></draw:text-box></draw:frame></text:p>
      <text:p text:style-name="Text_20_body"><draw:frame draw:style-name="PluginODTAutoStyle_Frame_13_text_frame" draw:name="Frame4" text:anchor-type="paragraph" svg:width="289.134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Pro POS objednávky je důležité:  mandant, sklad, unikátní zaměstnanec, unikátní zástupce.</text:p></table:table-cell></table:table-row></table:table></draw:text-box></draw:frame></text:p>
      <text:h text:style-name="Heading_20_3" text:outline-level="3"><text:bookmark-start text:name="__RefHeading___absence_5"/><text:bookmark-start text:name="absence"/>Absence<text:bookmark-end text:name="__RefHeading___absence_5"/><text:bookmark-end text:name="absence"/></text:h>
      <text:p text:style-name="Text_20_body">Pouze pro Alfa.</text:p>
      <text:p text:style-name="Text_20_body">// Strana: basstamm/sxwzzben00w/_set_0 // <text:line-break/>
// Strana: basstamm/sxwzzben00w/sxwzzben101f // <text:line-break/>
// Strana: basstamm/sxwzzben00w/sxwzzben102f // <text:line-break/>
// Strana: basstamm/sxwzzben00w/sxwzzben104f // <text:line-break/>
// Strana: basstamm/sxwzzben00w/sxwmerkm00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2::27:28</meta:creation-date>
    <dc:creator>Generated</dc:creator>
    <dc:date>2026-08-18T02::27:28</dc:date>
    <dc:language>en-US</dc:language>
    <meta:editing-cycles>1</meta:editing-cycles>
    <meta:editing-duration>PT0S</meta:editing-duration>
    <dc:title>i2doku-cz:010-obecne:z010-sprava-systemu:002-sprava-uzivatelu</dc:title>
  </office:meta>
</office:document-meta>
</file>