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0-obecne:z010-sprava-systemu:003-sprava-uzivatelu-prehled"/><text:bookmark-start text:name="__RefHeading___sprava_uzivatelu_-_prehled_1"/><text:bookmark-start text:name="sprava_uzivatelu_-_prehled"/>Správa uživatelů - přehled<text:bookmark-end text:name="__RefHeading___sprava_uzivatelu_-_prehled_1"/><text:bookmark-end text:name="sprava_uzivatelu_-_prehled"/></text:h>
      <text:p text:style-name="Text_20_body">Seznam aktuálně přihlášených uživatelů</text:p>
      <text:p text:style-name="Text_20_body"><text:span text:style-name="Emphasis">Strana: basstamm/sxwbenwa00w/sxwbenwa10100f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29:52</meta:creation-date>
    <dc:creator>Generated</dc:creator>
    <dc:date>2026-08-15T09::29:52</dc:date>
    <dc:language>en-US</dc:language>
    <meta:editing-cycles>1</meta:editing-cycles>
    <meta:editing-duration>PT0S</meta:editing-duration>
    <dc:title>i2doku-cz:010-obecne:z010-sprava-systemu:003-sprava-uzivatelu-prehled</dc:title>
  </office:meta>
</office:document-meta>
</file>