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6f150b6fa201b733e45415761755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04-skupina"/><text:bookmark-start text:name="__RefHeading___skupiny_uzivatelu_1"/><text:bookmark-start text:name="skupiny_uzivatelu"/>Skupiny uživatelů<text:bookmark-end text:name="__RefHeading___skupiny_uzivatelu_1"/><text:bookmark-end text:name="skupiny_uzivatelu"/></text:h>
      <text:p text:style-name="Text_20_body">program pro definici skupin uživatelů pro nastavení oprávnění</text:p>
      <text:p text:style-name="Text_20_body"><draw:frame draw:style-name="media" draw:name="0" text:anchor-type="as-char" draw:z-index="0" svg:width="18.415cm" style:rel-width="100%" svg:height="12.488333333333cm" style:rel-height="scale"><draw:image xlink:href="Pictures/5e6f150b6fa201b733e4541576175574.png" xlink:type="simple" xlink:show="embed" xlink:actuate="onLoad"/></draw:frame></text:p>
      <text:p text:style-name="Text_20_body">Nastavení/Systémový uživatel/Skupiny uživatelů</text:p>
      <text:list text:style-name="List_20_1" text:continue-numbering="false">
        <text:list-item>
          <text:p text:style-name="List_20_1_Content_First"> Skupina – název skupiny</text:p>
        </text:list-item>
        <text:list-item>
          <text:p text:style-name="List_20_1_Content"> Popis – popis skupiny</text:p>
        </text:list-item>
        <text:list-item>
          <text:p text:style-name="List_20_1_Content_Last"> Test režim – nezaškrtávat. Pokud je zaškrtnuto, lze u některých programů vyvolat další funk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4:01</meta:creation-date>
    <dc:creator>Generated</dc:creator>
    <dc:date>2026-08-17T07::54:01</dc:date>
    <dc:language>en-US</dc:language>
    <meta:editing-cycles>1</meta:editing-cycles>
    <meta:editing-duration>PT0S</meta:editing-duration>
    <dc:title>i2doku-cz:010-obecne:z010-sprava-systemu:004-skupina</dc:title>
  </office:meta>
</office:document-meta>
</file>