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d5289b501c3036b63ffa55d53b50c4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10-obecne:z010-sprava-systemu:006-opravneni"/><text:bookmark-start text:name="__RefHeading___opravneni_v_hlavni_nabidce_1"/><text:bookmark-start text:name="opravneni_v_hlavni_nabidce"/>Oprávnění v hlavní nabídce<text:bookmark-end text:name="__RefHeading___opravneni_v_hlavni_nabidce_1"/><text:bookmark-end text:name="opravneni_v_hlavni_nabidce"/></text:h>
      <text:p text:style-name="Text_20_body">Určuje, zda uživatel program v nabídce vidí a může spustit. <text:line-break/>
Nastavení zabezpečení se provádí pomocí stisku pravým tlačítkem myši na program /Oprávnění:</text:p>
      <text:p text:style-name="Text_20_body"><draw:frame draw:style-name="media" draw:name="0" text:anchor-type="as-char" draw:z-index="0" svg:width="11.297708333333cm" svg:height="4.7095833333333cm"><draw:image xlink:href="Pictures/8d5289b501c3036b63ffa55d53b50c43.png" xlink:type="simple" xlink:show="embed" xlink:actuate="onLoad"/></draw:frame></text:p>
      <text:p text:style-name="Text_20_body">Skupina a uživatel – podle progressovské funkce CAN-DO:</text:p>
      <text:list text:style-name="List_20_1" text:continue-numbering="false">
        <text:list-item>
          <text:p text:style-name="List_20_1_Content_First"> * všichni uživatelé mají přístup</text:p>
        </text:list-item>
        <text:list-item>
          <text:p text:style-name="List_20_1_Content"> leos - tento uživatel má přístup</text:p>
        </text:list-item>
        <text:list-item>
          <text:p text:style-name="List_20_1_Content"> !leos - tento uživatel nemá přístup</text:p>
        </text:list-item>
        <text:list-item>
          <text:p text:style-name="List_20_1_Content"> leo* - uživatelé začínající na leo mají přístup</text:p>
        </text:list-item>
        <text:list-item>
          <text:p text:style-name="List_20_1_Content"> !leo* - uživatelé začínající na leo nemají přístup</text:p>
        </text:list-item>
        <text:list-item>
          <text:p text:style-name="List_20_1_Content"> uživatelů je možno zapsat víc, oddělovač je čárka</text:p>
        </text:list-item>
        <text:list-item>
          <text:p text:style-name="List_20_1_Content_Last"> skupiny fungují stejně, navíc členové skupin admin a sys mají právo vždy</text:p>
        </text:list-item>
      </text:list>
      <text:p text:style-name="Text_20_body">Příklady:
leos,j*,!jan – povolí přístup uživateli leos, uživatelům začínajícím na „j“ i uživateli jan <text:line-break/>
!jan,j* - nepovolí přístup uživateli jan, ostatním začínajícím na „j“ povolí</text:p>
      <text:p text:style-name="Text_20_body">Z příkladů je patrné, že v rámci polí Skupina a Uživatel se práva vyhodnocují zleva. Na první vyhovující položce seznamu vyhodnocování končí. <text:line-break/>
Pokud uživatelova skupina vyhovuje poli Skupina nebo uživatel vyhovuje poli Uživatel, může úlohu spustit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Doporučujeme minimálně zakázat strom „nastavení“ pro běžné uživatele.</text:p></table:table-cell></table:table-row></table:table></draw:text-box></draw:frame></text:p>
      <text:p text:style-name="Text_20_body">Změna oprávnění se projeví aktualizací (pravé tlačítko myši + aktualizovat), nebo při příštím přihlášení k i/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2::24:40</meta:creation-date>
    <dc:creator>Generated</dc:creator>
    <dc:date>2026-08-17T12::24:40</dc:date>
    <dc:language>en-US</dc:language>
    <meta:editing-cycles>1</meta:editing-cycles>
    <meta:editing-duration>PT0S</meta:editing-duration>
    <dc:title>i2doku-cz:010-obecne:z010-sprava-systemu:006-opravneni</dc:title>
  </office:meta>
</office:document-meta>
</file>