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0e5218f87e5888c5c5b5f4a94dbc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08-prava-pro-sady-strany"/><text:bookmark-start text:name="__RefHeading___opravneni_pro_sady_strany_1"/><text:bookmark-start text:name="opravneni_pro_sady_strany"/>Oprávnění pro Sady/Strany<text:bookmark-end text:name="__RefHeading___opravneni_pro_sady_strany_1"/><text:bookmark-end text:name="opravneni_pro_sady_strany"/></text:h>
      <text:p text:style-name="Text_20_body">Program pro administrace práv na sady a strany se vyvolá z menu každého okna Příslušenství/Úpravy/Oprávnění pro sadu-strany. Práva se přiřazují vždy ke skupině oprávnění.</text:p>
      <text:p text:style-name="Text_20_body">Každá skupina může mít jinou verzi „folderu“, nebo může mít víc skupin společnou verzi.</text:p>
      <text:p text:style-name="Text_20_body"><draw:frame draw:style-name="media" draw:name="0" text:anchor-type="as-char" draw:z-index="0" svg:width="16.271875cm" svg:height="15.742708333333cm"><draw:image xlink:href="Pictures/fb0e5218f87e5888c5c5b5f4a94dbc98.png" xlink:type="simple" xlink:show="embed" xlink:actuate="onLoad"/></draw:frame></text:p>
      <text:p text:style-name="Text_20_body">Vlevo nahoře je seznam všech skupin. Každé lze přiřadit jinou kombinaci práv k
sadám/stránám.</text:p>
      <text:p text:style-name="Text_20_body">Release i/2 min 6.02.02</text:p>
      <text:p text:style-name="Text_20_body">//Strana: polysup/zzfol02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0:02</meta:creation-date>
    <dc:creator>Generated</dc:creator>
    <dc:date>2026-08-15T10::10:02</dc:date>
    <dc:language>en-US</dc:language>
    <meta:editing-cycles>1</meta:editing-cycles>
    <meta:editing-duration>PT0S</meta:editing-duration>
    <dc:title>i2doku-cz:010-obecne:z010-sprava-systemu:008-prava-pro-sady-strany</dc:title>
  </office:meta>
</office:document-meta>
</file>