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48810f5936fb6b486a24d4d9991d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10-jobcontrol:050-terminy"/><text:bookmark-start text:name="__RefHeading___terminy_1"/><text:bookmark-start text:name="terminy"/>Termíny<text:bookmark-end text:name="__RefHeading___terminy_1"/><text:bookmark-end text:name="terminy"/></text:h>
      <text:p text:style-name="Text_20_body">Termíny spouštění úlohy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tum „Od:“ musí být vyplněno.</text:p></table:table-cell></table:table-row></table:table></draw:text-box></draw:frame></text:p>
      <text:p text:style-name="Text_20_body"><draw:frame draw:style-name="media" draw:name="0" text:anchor-type="as-char" draw:z-index="0" svg:width="21.034375cm" style:rel-width="100%" svg:height="15.266458333333cm" style:rel-height="scale"><draw:image xlink:href="Pictures/9f48810f5936fb6b486a24d4d9991da7.png" xlink:type="simple" xlink:show="embed" xlink:actuate="onLoad"/></draw:frame></text:p>
      <text:p text:style-name="Text_20_body">// Strana: polysup/zzjobcon00w/zzjobcon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57:17</meta:creation-date>
    <dc:creator>Generated</dc:creator>
    <dc:date>2026-08-17T11::57:17</dc:date>
    <dc:language>en-US</dc:language>
    <meta:editing-cycles>1</meta:editing-cycles>
    <meta:editing-duration>PT0S</meta:editing-duration>
    <dc:title>i2doku-cz:010-obecne:z010-sprava-systemu:010-jobcontrol:050-terminy</dc:title>
  </office:meta>
</office:document-meta>
</file>