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7964a37eb946fdf6a1978615a5c9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10-obecne:z010-sprava-systemu:010-jobcontrol:060-ulohy-parametry"/><text:bookmark-start text:name="__RefHeading___ulohy_parametry_nastaveni_1"/><text:bookmark-start text:name="ulohy_parametry_nastaveni"/>Úlohy / Parametry nastavení<text:bookmark-end text:name="__RefHeading___ulohy_parametry_nastaveni_1"/><text:bookmark-end text:name="ulohy_parametry_nastaveni"/></text:h>
      <text:p text:style-name="Text_20_body"><draw:frame draw:style-name="media" draw:name="0" text:anchor-type="as-char" draw:z-index="0" svg:width="20.875625cm" style:rel-width="100%" svg:height="15.822083333333cm" style:rel-height="scale"><draw:image xlink:href="Pictures/e37964a37eb946fdf6a1978615a5c903.png" xlink:type="simple" xlink:show="embed" xlink:actuate="onLoad"/></draw:frame></text:p>
      <text:p text:style-name="Text_20_body">//Strana: polysup/zzjobcon00w/zzjobcon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0::25:42</meta:creation-date>
    <dc:creator>Generated</dc:creator>
    <dc:date>2026-08-17T00::25:42</dc:date>
    <dc:language>en-US</dc:language>
    <meta:editing-cycles>1</meta:editing-cycles>
    <meta:editing-duration>PT0S</meta:editing-duration>
    <dc:title>i2doku-cz:010-obecne:z010-sprava-systemu:010-jobcontrol:060-ulohy-parametry</dc:title>
  </office:meta>
</office:document-meta>
</file>