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23de97e5cf7bb25b0b5fa5ee4f8c6d.png"/>
  <manifest:file-entry manifest:media-type="image/png" manifest:full-path="Pictures/442bf905e2b2edb843b0fba83ebb27ed.png"/>
  <manifest:file-entry manifest:media-type="image/png" manifest:full-path="Pictures/dcab6f5e695ed58b9a063e4ecd8a01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10-obecne:z010-sprava-systemu:010-jobcontrol:100-planovat-novou-ulohu"/><text:bookmark-start text:name="__RefHeading___jak_planovat_novou_ulohu_jobcontrol_1"/><text:bookmark-start text:name="jak_planovat_novou_ulohu_jobcontrol"/>Jak plánovat novou úlohu JobControl<text:bookmark-end text:name="__RefHeading___jak_planovat_novou_ulohu_jobcontrol_1"/><text:bookmark-end text:name="jak_planovat_novou_ulohu_jobcontrol"/></text:h>
      <text:p text:style-name="Text_20_body">Tiskové sestavy můžou plánovat pouze uživatelé skupiny „sys“. Plánuje se tak, že se spustí program pro tisk statistiky, vyplní se verze, třídění, výstup a výběrová kriteria a pak se stiskne ikona hodin vlevo nahoře, úloha se sama založí. Tiskový dialog lze ukončit přes buton „Přerušit“ a pak spustit program „JobControl správa“ a v něm lze donastavovat ostatní údaje.</text:p>
      <text:p text:style-name="Text_20_body"><draw:frame draw:style-name="media" draw:name="0" text:anchor-type="as-char" draw:z-index="0" svg:width="10.583333333333cm" svg:height="6.8065359477124cm"><draw:image xlink:href="Pictures/3f23de97e5cf7bb25b0b5fa5ee4f8c6d.png" xlink:type="simple" xlink:show="embed" xlink:actuate="onLoad"/></draw:frame></text:p>
      <text:p text:style-name="Text_20_body">V programu JobControl správa úloha nemusí být ihned viditelná. V tom případě si aktivujte zobrazení Všech i/2xp front:</text:p>
      <text:p text:style-name="Text_20_body"><draw:frame draw:style-name="media" draw:name="1" text:anchor-type="as-char" draw:z-index="1" svg:width="10.4775cm" svg:height="11.615208333333cm"><draw:image xlink:href="Pictures/442bf905e2b2edb843b0fba83ebb27ed.png" xlink:type="simple" xlink:show="embed" xlink:actuate="onLoad"/></draw:frame></text:p>
      <text:p text:style-name="Text_20_body">Ruční donastavování parametrů v programu „JobControlu správa“ na záložce „Úlohy / Parametry“:</text:p>
      <text:list text:style-name="List_20_1" text:continue-numbering="false">
        <text:list-item>
          <text:p text:style-name="LastListParagraph_List_20_1_Content_First"> 22: bez protokolu: když se nemá tisknout protokol, je potřeba změnit tento parametr na Ano (doporučujeme).</text:p>
        </text:list-item>
      </text:list>
      <text:p text:style-name="Text_20_body">Pro odesílání e-mailu:</text:p>
      <text:list text:style-name="List_20_1" text:continue-numbering="false">
        <text:list-item>
          <text:p text:style-name="List_20_1_Content_First"> 23: Předmět e-mailu: ručně vyplnit</text:p>
        </text:list-item>
        <text:list-item>
          <text:p text:style-name="List_20_1_Content"> 24: Příjemce e-mailu: ručně vyplnit</text:p>
        </text:list-item>
        <text:list-item>
          <text:p text:style-name="List_20_1_Content"> 25: Copy (cc) e-mail: případně ručně vyplnit</text:p>
        </text:list-item>
        <text:list-item>
          <text:p text:style-name="List_20_1_Content"> 26: Copy (bcc) e-mail: případně ručně vyplnit</text:p>
        </text:list-item>
        <text:list-item>
          <text:p text:style-name="List_20_1_Content_Last"> 28: Tělo textu (body) e-mail: ručně vyplnit (minimálně psát: „Viz příloha.“), nebo zadat jméno textové konzervy ve formě „&lt;Mailxxxxxx&gt;“ (příklad: &lt;MailSaldo&gt;).</text:p>
        </text:list-item>
      </text:list>
      <text:p text:style-name="Text_20_body">Variabilní parametry:</text:p>
      <text:list text:style-name="List_20_1" text:continue-numbering="false">
        <text:list-item>
          <text:p text:style-name="LastListParagraph_List_20_1_Content_First"> Variabilní parametry jsou povoleny pouze pro datum. Zatím zná i/2 zde parametry „TODAY“, „TODAY+n“ a „TODAY-n“ (n = počet dnů). Tento parametr musí být vyplněn do pole „Vzorce“. Zatím podporuje i/2 ještě starou formu, kde bylo možné zadat parametry „_TODAY“, „_TODAY+n“ a „_TODAY-n“ (n = počet dnů) do pole „Hodnota“.</text:p>
        </text:list-item>
      </text:list>
      <text:p text:style-name="Text_20_body">Tyto výrazy je možné použít do vzorce: TODAY,YEAR,YEAR2,MONTH,BUPER,BUJAHR</text:p>
      <text:p text:style-name="Text_20_body">Dále je potřeba na záložce „Detail“ aktivovat „autostart“ a na záložce „Termíny“ založit termíny, kdy se úloha má pustit:</text:p>
      <text:p text:style-name="Text_20_body"><draw:frame draw:style-name="media" draw:name="2" text:anchor-type="as-char" draw:z-index="2" svg:width="21.166666666667cm" style:rel-width="100%" svg:height="15.987871183605cm" style:rel-height="scale"><draw:image xlink:href="Pictures/dcab6f5e695ed58b9a063e4ecd8a014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2::07:31</meta:creation-date>
    <dc:creator>Generated</dc:creator>
    <dc:date>2026-08-15T12::07:31</dc:date>
    <dc:language>en-US</dc:language>
    <meta:editing-cycles>1</meta:editing-cycles>
    <meta:editing-duration>PT0S</meta:editing-duration>
    <dc:title>i2doku-cz:010-obecne:z010-sprava-systemu:010-jobcontrol:100-planovat-novou-ulohu</dc:title>
  </office:meta>
</office:document-meta>
</file>