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10-obecne:z010-sprava-systemu:010-jobcontrol:start"/><text:bookmark-start text:name="__RefHeading___jobcontrol_1"/><text:bookmark-start text:name="jobcontrol"/>Jobcontrol<text:bookmark-end text:name="__RefHeading___jobcontrol_1"/><text:bookmark-end text:name="jobcontrol"/></text:h>
      <text:p text:style-name="Text_20_body">Program pro spouštění automatických úloh, například závěrka dne, komunikace s e-shopem a podobně.Také spouští JobSpool.</text:p>
      <text:p text:style-name="Text_20_body">Úlohy běží pod windows uživatelem „jobcon“. Jsou vidět ve Windows Plánovači úloh, který je i spouští. Plánování a změny se provádí v i/2.</text:p>
      <text:h text:style-name="Heading_20_3" text:outline-level="3"><text:bookmark-start text:name="__RefHeading___implementace_2"/><text:bookmark-start text:name="implementace"/>Implementace<text:bookmark-end text:name="__RefHeading___implementace_2"/><text:bookmark-end text:name="implementace"/></text:h>
      <text:p text:style-name="Text_20_body">Pro nastavení jobcon se používají systémové paramtery xp086 a dál. Další parametry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arametr</text:p>
          </table:table-cell>
          <table:table-cell office:value-type="string" table:style-name="tableheader">
            <text:p text:style-name="Table_20_Heading">Modul</text:p>
          </table:table-cell>
          <table:table-cell office:value-type="string" table:style-name="tableheader">
            <text:p text:style-name="Table_20_Heading">Popis</text:p>
          </table:table-cell>
        </table:table-row>
        <table:table-row>
          <table:table-cell office:value-type="string" table:style-name="tablecell">
            <text:p text:style-name="tablealignleft">xp0020 </text:p>
          </table:table-cell>
          <table:table-cell office:value-type="string" table:style-name="tablecell">
            <text:p text:style-name="tablealignleft">syst00 (System)</text:p>
          </table:table-cell>
          <table:table-cell office:value-type="string" table:style-name="tablecell">
            <text:p text:style-name="tablealignleft">JobControl Script Directory  <text:line-break/>Příklad: U:\Programme\Polynorm\i2\sys\scripts</text:p>
          </table:table-cell>
        </table:table-row>
        <table:table-row>
          <table:table-cell office:value-type="string" table:style-name="tablecell">
            <text:p text:style-name="tablealignleft">xp0021 </text:p>
          </table:table-cell>
          <table:table-cell office:value-type="string" table:style-name="tablecell">
            <text:p text:style-name="tablealignleft">syst00 (System) </text:p>
          </table:table-cell>
          <table:table-cell office:value-type="string" table:style-name="tablecell">
            <text:p text:style-name="tablealignleft">JobControl Logfile Directory <text:line-break/>Příklad: U:\Programme\i2\data\JobControl</text:p>
          </table:table-cell>
        </table:table-row>
        <table:table-row>
          <table:table-cell office:value-type="string" table:style-name="tablecell">
            <text:p text:style-name="tablealignleft">xp0034 </text:p>
          </table:table-cell>
          <table:table-cell office:value-type="string" table:style-name="tablecell">
            <text:p text:style-name="tablealignleft">syst00 (System) </text:p>
          </table:table-cell>
          <table:table-cell office:value-type="string" table:style-name="tablecell">
            <text:p text:style-name="tablealignleft">Windows Username pro JobControl, Příklad: Jobcon <text:line-break/>POZOR: Lze měnit pouze přes správu JobControl, protože jsou uložena šifrovaně (Extras, JobControl User)</text:p>
          </table:table-cell>
        </table:table-row>
        <table:table-row>
          <table:table-cell office:value-type="string" table:style-name="tablecell">
            <text:p text:style-name="tablealignleft">xp0035 </text:p>
          </table:table-cell>
          <table:table-cell office:value-type="string" table:style-name="tablecell">
            <text:p text:style-name="tablealignleft">syst00 (System) </text:p>
          </table:table-cell>
          <table:table-cell office:value-type="string" table:style-name="tablecell">
            <text:p text:style-name="tablealignleft">Heslo pro JobControl Windows User <text:line-break/>POZOR: Lze měnit pouze přes správu JobControl, protože jsou uložena šifrovaně (Extras, JobControl User)</text:p>
          </table:table-cell>
        </table:table-row>
        <table:table-row>
          <table:table-cell office:value-type="string" table:style-name="tablecell">
            <text:p text:style-name="tablealignleft">xp0036 </text:p>
          </table:table-cell>
          <table:table-cell office:value-type="string" table:style-name="tablecell">
            <text:p text:style-name="tablealignleft">syst00 (System) </text:p>
          </table:table-cell>
          <table:table-cell office:value-type="string" table:style-name="tablecell">
            <text:p text:style-name="tablealignleft">Windows Domény pro JobControl Windows User, Příklad: Poly</text:p>
          </table:table-cell>
        </table:table-row>
      </table:table>
      <text:h text:style-name="Heading_20_3" text:outline-level="3"><text:bookmark-start text:name="__RefHeading___debug_3"/><text:bookmark-start text:name="debug"/>Debug<text:bookmark-end text:name="__RefHeading___debug_3"/><text:bookmark-end text:name="debug"/></text:h>
      <text:p text:style-name="Text_20_body">Úlohy běží na session 0 (bez gui) Debugování je možné přes debugger - připojit na číslo procesu. Alternativně je možné dočasně nastavit v plánovači úloh „Spustit pouze když je uživatel přihlášen“, pak dostane okno uživatel Jobcon.</text:p>
      <text:p text:style-name="Text_20_body">
<text:line-break/>Stránky v této kategorii:</text:p>
      <text:list text:style-name="List_20_1" text:continue-numbering="false">
        <text:list-item>
          <text:p text:style-name="List_20_1_Content_First"><text:a xlink:type="simple" xlink:href="https://wiki.data-norms.cz/doku.php?id=i2doku-cz:010-obecne:z010-sprava-systemu:010-jobcontrol:040-detail" text:style-name="Internet_20_link" text:visited-style-name="Visited_20_Internet_20_Link">Detail - nastavení plánování</text:a></text:p>
        </text:list-item>
        <text:list-item>
          <text:p text:style-name="List_20_1_Content"><text:a xlink:type="simple" xlink:href="https://wiki.data-norms.cz/doku.php?id=i2doku-cz:010-obecne:z010-sprava-systemu:010-jobcontrol:050-terminy" text:style-name="Internet_20_link" text:visited-style-name="Visited_20_Internet_20_Link">Termíny</text:a></text:p>
        </text:list-item>
        <text:list-item>
          <text:p text:style-name="List_20_1_Content"><text:a xlink:type="simple" xlink:href="https://wiki.data-norms.cz/doku.php?id=i2doku-cz:010-obecne:z010-sprava-systemu:010-jobcontrol:060-ulohy-parametry" text:style-name="Internet_20_link" text:visited-style-name="Visited_20_Internet_20_Link">Úlohy / Parametry nastavení</text:a></text:p>
        </text:list-item>
        <text:list-item>
          <text:p text:style-name="List_20_1_Content"><text:a xlink:type="simple" xlink:href="https://wiki.data-norms.cz/doku.php?id=i2doku-cz:010-obecne:z010-sprava-systemu:010-jobcontrol:080-log" text:style-name="Internet_20_link" text:visited-style-name="Visited_20_Internet_20_Link">JobControl protokol Log</text:a></text:p>
        </text:list-item>
        <text:list-item>
          <text:p text:style-name="List_20_1_Content_Last"><text:a xlink:type="simple" xlink:href="https://wiki.data-norms.cz/doku.php?id=i2doku-cz:010-obecne:z010-sprava-systemu:010-jobcontrol:100-planovat-novou-ulohu" text:style-name="Internet_20_link" text:visited-style-name="Visited_20_Internet_20_Link">Jak plánovat novou úlohu JobControl</text:a></text:p>
        </text:list-item>
      </text:list>
      <text:line-break/>
      <text:p text:style-name="Text_20_body">//Strana: polysup/zzjobcon00w/_set_0 // <text:line-break/>
//Strana: polysup/zzjobcon00w/zzjobcon101f // <text:line-break/>
//Strana: polysup/zzjobcon00w/zzjobco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4::47:51</meta:creation-date>
    <dc:creator>Generated</dc:creator>
    <dc:date>2026-08-18T04::47:51</dc:date>
    <dc:language>en-US</dc:language>
    <meta:editing-cycles>1</meta:editing-cycles>
    <meta:editing-duration>PT0S</meta:editing-duration>
    <dc:title>i2doku-cz:010-obecne:z010-sprava-systemu:010-jobcontrol:start</dc:title>
  </office:meta>
</office:document-meta>
</file>