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371d3deb1e6e0cc8139c5905925f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10-obecne:z010-sprava-systemu:011-opravneni-funkci"/><text:bookmark-start text:name="__RefHeading___opravneni_funkci_1"/><text:bookmark-start text:name="opravneni_funkci"/>Oprávnění funkcí<text:bookmark-end text:name="__RefHeading___opravneni_funkci_1"/><text:bookmark-end text:name="opravneni_funkci"/></text:h>
      <text:p text:style-name="Text_20_body">program umožňuje nastavit omezení pro funkce podle uživatele nebo skupiny.</text:p>
      <text:p text:style-name="Text_20_body">Výchozí nastavení je hvězdička * - všichni povoleno.</text:p>
      <text:p text:style-name="Text_20_body">Nastavení se provádí a vyhodnocuje stejně jako oprávnění v hlavní nabídce.</text:p>
      <text:p text:style-name="Text_20_body"><draw:frame draw:style-name="media" draw:name="0" text:anchor-type="as-char" draw:z-index="0" svg:width="12.091458333333cm" svg:height="8.3079166666667cm"><draw:image xlink:href="Pictures/43371d3deb1e6e0cc8139c5905925f88.png" xlink:type="simple" xlink:show="embed" xlink:actuate="onLoad"/></draw:frame></text:p>
      <text:h text:style-name="Heading_20_2" text:outline-level="2"><text:bookmark-start text:name="__RefHeading___implementace_2"/><text:bookmark-start text:name="implementace"/>Implementace<text:bookmark-end text:name="__RefHeading___implementace_2"/><text:bookmark-end text:name="implementace"/></text:h>
      <text:p text:style-name="Text_20_body">parametr xp0013 musí mít nastavení „ano“ a hodnotu „11100000“. Release i/2 min 6.02.02</text:p>
      <text:p text:style-name="Text_20_body">//Strana: polysup/zzwfuwa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47:22</meta:creation-date>
    <dc:creator>Generated</dc:creator>
    <dc:date>2026-08-17T17::47:22</dc:date>
    <dc:language>en-US</dc:language>
    <meta:editing-cycles>1</meta:editing-cycles>
    <meta:editing-duration>PT0S</meta:editing-duration>
    <dc:title>i2doku-cz:010-obecne:z010-sprava-systemu:011-opravneni-funkci</dc:title>
  </office:meta>
</office:document-meta>
</file>