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10-obecne:z010-sprava-systemu:020-tiskarny"/><text:bookmark-start text:name="__RefHeading___tiskarny_a_tisk_1"/><text:bookmark-start text:name="tiskarny_a_tisk"/>Tiskárny a tisk<text:bookmark-end text:name="__RefHeading___tiskarny_a_tisk_1"/><text:bookmark-end text:name="tiskarny_a_tisk"/></text:h>
      <text:p text:style-name="Text_20_body">Nastavení/Nastavení i2/Správa tiskárny/Skupiny tiskáren:</text:p>
      <text:p text:style-name="Text_20_body">Přiřazení Windows tiskárny k i/2 tiskárně.</text:p>
      <text:p text:style-name="Text_20_body">// Strana: basstamm/sawdrugr00w/sawdrugr101f //
// Strana: basstamm/sawdruck00w/sawdruck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0::43:15</meta:creation-date>
    <dc:creator>Generated</dc:creator>
    <dc:date>2026-08-18T00::43:15</dc:date>
    <dc:language>en-US</dc:language>
    <meta:editing-cycles>1</meta:editing-cycles>
    <meta:editing-duration>PT0S</meta:editing-duration>
    <dc:title>i2doku-cz:010-obecne:z010-sprava-systemu:020-tiskarny</dc:title>
  </office:meta>
</office:document-meta>
</file>