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4090d1dd031b2e5d948b583509ed58.png"/>
  <manifest:file-entry manifest:media-type="image/png" manifest:full-path="Pictures/c0bb9086dc068ae5ecc3ee76b4d98d5b.png"/>
  <manifest:file-entry manifest:media-type="image/png" manifest:full-path="Pictures/14eb3bf89e7e95badc9405eee6a5ec46.png"/>
  <manifest:file-entry manifest:media-type="image/png" manifest:full-path="Pictures/12bedcb0a62bee6ac4c2b7b34f4f3d5b.png"/>
  <manifest:file-entry manifest:media-type="image/png" manifest:full-path="Pictures/355982f95f5d6d31c003214affe82cb1.png"/>
  <manifest:file-entry manifest:media-type="image/png" manifest:full-path="Pictures/722127440041426b5d4bf0489347c1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10-obecne:z010-sprava-systemu:030-tiskove-sablony"/><text:bookmark-start text:name="__RefHeading___tiskove_sablony_pro_doklady_a_etikety_1"/><text:bookmark-start text:name="tiskove_sablony_pro_doklady_a_etikety"/>Tiskové šablony pro doklady a etikety<text:bookmark-end text:name="__RefHeading___tiskove_sablony_pro_doklady_a_etikety_1"/><text:bookmark-end text:name="tiskove_sablony_pro_doklady_a_etikety"/></text:h>
      <text:p text:style-name="Text_20_body">Pro tisk dokladu, jako například faktura, dodací list se interně používá knihovna List&amp;Label.
Používá se také pro tisk štítků z CRM, etiket a sestav z InfoSystému. DATA-NORMS běžně
provádí úpravy dokladů na základě požadavků zákazníka.<text:line-break/>
Licence pro knihovnu List&amp;Label je součástí licence i/2 a i zákazník má právo provádět změnu
šablon v programu Designer.</text:p>
      <text:p text:style-name="Text_20_body"><text:span text:style-name="Strong_20_Emphasis">Upozornění</text:span></text:p>
      <text:list text:style-name="List_20_1" text:continue-numbering="false">
        <text:list-item>
          <text:p text:style-name="List_20_1_Content_First"> tyto šablony by měl měnit pouze zkušený systémový administrátor</text:p>
        </text:list-item>
        <text:list-item>
          <text:p text:style-name="List_20_1_Content"> pokud na šablonách právě pracujete, nikdo jiný je nemůže tisknout a zastaví se tak tisk dokladů. Tomu lze zabránit prací v ProgrammeTest</text:p>
        </text:list-item>
        <text:list-item>
          <text:p text:style-name="List_20_1_Content">  změna šablony může mít přímý dopad na tisk a informace, který se v rámci tisku předají. DATA-NORMS neodpovídá za případné problémy tvořené vámi provedenými změnami dokladů.</text:p>
        </text:list-item>
        <text:list-item>
          <text:p text:style-name="List_20_1_Content_Last"> DATA-NORMS zálohuje šablony v ProgrammeTest a přepisuje je do Programme</text:p>
        </text:list-item>
      </text:list>
      <text:h text:style-name="Heading_20_4" text:outline-level="4"><text:bookmark-start text:name="__RefHeading___sablony_2"/><text:bookmark-start text:name="sablony"/>Šablony<text:bookmark-end text:name="__RefHeading___sablony_2"/><text:bookmark-end text:name="sablony"/></text:h>
      <text:p text:style-name="Text_20_body">Standardní šablony a sestavy jsou uloženy zde: <text:line-break/>
U:\Programme\Polynorm\i2\ui\polylayout\LayoutLL<text:line-break/>
Často jsou indiviualizovány a i/2 při tisku použije individuální šablonu. Pro editaci si jí musíte
zvolit sami.</text:p>
      <text:p text:style-name="Text_20_body">Individualizované šablony a sestavy jsou uloženy zde:<text:line-break/>
U:\Programme\Polynorm\i2\ui\i2indiv_&lt;zkratka zákazníka&gt;\polylayout\LayoutLL<text:line-break/>
Název šablony je:<text:line-break/>
laya2[SA]&lt;druh formuláře&gt;&lt;typ formuláře&gt;.lst<text:line-break/>
[SA] = souhrnní doklad<text:line-break/>
Příklad: laya2FA1.lst</text:p>
      <text:p text:style-name="Text_20_body">Doklad je FA, druh dokladu 1. Je možné mít více variant dokladu a různým zákazníkům je přiřadit.</text:p>
      <text:h text:style-name="Heading_20_4" text:outline-level="4"><text:bookmark-start text:name="__RefHeading___docasne_xml_soubory_s_daty_3"/><text:bookmark-start text:name="docasne_xml_soubory_s_daty"/>Dočasné xml soubory s daty<text:bookmark-end text:name="__RefHeading___docasne_xml_soubory_s_daty_3"/><text:bookmark-end text:name="docasne_xml_soubory_s_daty"/></text:h>
      <text:p text:style-name="Text_20_body">List&amp;Labels pro tisk použije šablonu dokladu a proměnné (adresa, zboží, ceny a podob.) vyplní
z dočasného souboru. Ten vytváří tiskové soubory i/2 v tomto adresáři:<text:line-break/>
U:\Programme\Polynorm\i2\print\XML\FA842381.xml<text:line-break/>
kde FA je název tisknutého formuláře.</text:p>
      <text:p text:style-name="Text_20_body">V XML souboru jsou všechny proměnné, které tiskový program poskytuje, i když se třeba zatím
při tisku nepoužívají. Přidání dalších údajů, které v XML zatím nejsou, je možné
programováním rozšíření tiskového programu. Toto programování je nutné objednat u DATA-
NORMS.</text:p>
      <text:h text:style-name="Heading_20_4" text:outline-level="4"><text:bookmark-start text:name="__RefHeading___spusteni_programu_pro_upravu_sablon_4"/><text:bookmark-start text:name="spusteni_programu_pro_upravu_sablon"/>Spuštění programu pro úpravu šablon.<text:bookmark-end text:name="__RefHeading___spusteni_programu_pro_upravu_sablon_4"/><text:bookmark-end text:name="spusteni_programu_pro_upravu_sablon"/></text:h>
      <text:p text:style-name="Text_20_body">Pro zakázky se používá XML třída rozdílná pro zakázky nákup, prodej a sklad. Pro tiskové
sestavy je XML třída rozdílná dle druhu sestavy.</text:p>
      <text:h text:style-name="Heading_20_4" text:outline-level="4"><text:bookmark-start text:name="__RefHeading___xml_trida_sablon_zakazek_5"/><text:bookmark-start text:name="xml_trida_sablon_zakazek"/>XML třída šablon zakázek<text:bookmark-end text:name="__RefHeading___xml_trida_sablon_zakazek_5"/><text:bookmark-end text:name="xml_trida_sablon_zakazek"/></text:h>
      <text:p text:style-name="Text_20_body">Pro doklady zakázek se provádí programem „XML výstup“. V tabulce třída najdeme třídu pro
prodej. Číslo třídy můžete konzultovat s i2support.</text:p>
      <text:p text:style-name="Text_20_body"><draw:frame draw:style-name="media" draw:name="0" text:anchor-type="as-char" draw:z-index="0" svg:width="20.0025cm" style:rel-width="100%" svg:height="14.605cm" style:rel-height="scale"><draw:image xlink:href="Pictures/e34090d1dd031b2e5d948b583509ed58.png" xlink:type="simple" xlink:show="embed" xlink:actuate="onLoad"/></draw:frame></text:p>
      <text:p text:style-name="Text_20_body">XML třídu označíme kliknutím v levém menu a ikonou nahoře zvolíme funkci „LL design vyvolat
a hledat“. Do okna, které se objeví napíšeme číslo zakázky, která musí obsahovat doklad, který
chceme zpracovávat a druh dokladu.</text:p>
      <text:p text:style-name="Text_20_body"><draw:frame draw:style-name="media" draw:name="1" text:anchor-type="as-char" draw:z-index="1" svg:width="20.0025cm" style:rel-width="100%" svg:height="14.605cm" style:rel-height="scale"><draw:image xlink:href="Pictures/c0bb9086dc068ae5ecc3ee76b4d98d5b.png" xlink:type="simple" xlink:show="embed" xlink:actuate="onLoad"/></draw:frame></text:p>
      <text:p text:style-name="Text_20_body">Přeskočte Zjištění XML třídy pro sestavy a pokračujte další kapitolou.</text:p>
      <text:h text:style-name="Heading_20_4" text:outline-level="4"><text:bookmark-start text:name="__RefHeading___zjisteni_xml_tridy_pro_sestavy_6"/><text:bookmark-start text:name="zjisteni_xml_tridy_pro_sestavy"/>Zjištění XML třídy pro sestavy<text:bookmark-end text:name="__RefHeading___zjisteni_xml_tridy_pro_sestavy_6"/><text:bookmark-end text:name="zjisteni_xml_tridy_pro_sestavy"/></text:h>
      <text:p text:style-name="Text_20_body">Když spustíte program tiskové sestavy, kterou chcete upravit, stiskněte ctrl + d. V okně, které
se objeví, zvolte ikonu CM.</text:p>
      <text:p text:style-name="Text_20_body"><draw:frame draw:style-name="media" draw:name="2" text:anchor-type="as-char" draw:z-index="2" svg:width="13.49375cm" svg:height="11.509375cm"><draw:image xlink:href="Pictures/14eb3bf89e7e95badc9405eee6a5ec46.png" xlink:type="simple" xlink:show="embed" xlink:actuate="onLoad"/></draw:frame></text:p>
      <text:p text:style-name="Text_20_body">V tabulce, která se objeví, vidíte XML třídu jako „Klasse“.</text:p>
      <text:p text:style-name="Text_20_body"><draw:frame draw:style-name="media" draw:name="3" text:anchor-type="as-char" draw:z-index="3" svg:width="14.737291666667cm" svg:height="5.0270833333333cm"><draw:image xlink:href="Pictures/12bedcb0a62bee6ac4c2b7b34f4f3d5b.png" xlink:type="simple" xlink:show="embed" xlink:actuate="onLoad"/></draw:frame></text:p>
      <text:p text:style-name="Text_20_body">Spusťte program „XML výstup“ a najděte číslo třídy získané v předchozím kroku. XML třídu
označíme kliknutím v levém menu a ikonou nahoře zvolíme funkci „LL design vyvolat a hledat“.</text:p>
      <text:p text:style-name="Text_20_body"><draw:frame draw:style-name="media" draw:name="4" text:anchor-type="as-char" draw:z-index="4" svg:width="20.0025cm" style:rel-width="100%" svg:height="14.605cm" style:rel-height="scale"><draw:image xlink:href="Pictures/355982f95f5d6d31c003214affe82cb1.png" xlink:type="simple" xlink:show="embed" xlink:actuate="onLoad"/></draw:frame></text:p>
      <text:p text:style-name="Text_20_body">Zobrazí se okno tiskové sestavy, kterou potvrďte. Můžete změnit nastavení tak, aby jste dostali
požadovaný výstup.</text:p>
      <text:h text:style-name="Heading_20_4" text:outline-level="4"><text:bookmark-start text:name="__RefHeading___spusteni_list_labels_7"/><text:bookmark-start text:name="spusteni_list_labels"/>Spuštění List&amp;Labels<text:bookmark-end text:name="__RefHeading___spusteni_list_labels_7"/><text:bookmark-end text:name="spusteni_list_labels"/></text:h>
      <text:p text:style-name="Text_20_body">Podle nastavení uživatele při úpravě dokladů dalším okně vybereme tiskárnu, ze které se mají
převzít rozměry stránky. V případě sestav se používá výchozí tiskárna dle Windows.
V následujícím dialogu můžeme tlačítkem Design spustil List&amp;Labels. Tlačítko Tisk vytiskne
doklad na obrazovku nebo tiskárnu.</text:p>
      <text:p text:style-name="Text_20_body"><draw:frame draw:style-name="media" draw:name="5" text:anchor-type="as-char" draw:z-index="5" svg:width="8.73125cm" style:rel-width="100%" svg:height="3.0691666666667cm" style:rel-height="scale"><draw:image xlink:href="Pictures/722127440041426b5d4bf0489347c1fe.png" xlink:type="simple" xlink:show="embed" xlink:actuate="onLoad"/></draw:frame></text:p>
      <text:h text:style-name="Heading_20_4" text:outline-level="4"><text:bookmark-start text:name="__RefHeading___prace_v_list_labels_8"/><text:bookmark-start text:name="prace_v_list_labels"/>Práce v List&amp;Labels<text:bookmark-end text:name="__RefHeading___prace_v_list_labels_8"/><text:bookmark-end text:name="prace_v_list_labels"/></text:h>
      <text:p text:style-name="Text_20_body">Ikonou otevřít je možné pracovat v další šabloně. Pozor na cestu adresáře šablon.<text:line-break/>
Práce v designeru je popsána v manuálu List&amp;Labels (anglicky).</text:p>
      <text:h text:style-name="Heading_20_4" text:outline-level="4"><text:bookmark-start text:name="__RefHeading___zalohovani_zmenenych_souboru_9"/><text:bookmark-start text:name="zalohovani_zmenenych_souboru"/>Zálohování změněných souborů<text:bookmark-end text:name="__RefHeading___zalohovani_zmenenych_souboru_9"/><text:bookmark-end text:name="zalohovani_zmenenych_souboru"/></text:h>
      <text:p text:style-name="Text_20_body">Změněné soubory je nutno nahrát na správné místo v adresáři Programmetest a informovat
DATA-NORMS. Jinak hrozí, že Vaše úpravy budou při další běžné práci na úpravách systému
ztracen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28:43</meta:creation-date>
    <dc:creator>Generated</dc:creator>
    <dc:date>2026-08-17T12::28:43</dc:date>
    <dc:language>en-US</dc:language>
    <meta:editing-cycles>1</meta:editing-cycles>
    <meta:editing-duration>PT0S</meta:editing-duration>
    <dc:title>i2doku-cz:010-obecne:z010-sprava-systemu:030-tiskove-sablony</dc:title>
  </office:meta>
</office:document-meta>
</file>