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2doku-cz:010-obecne:z010-sprava-systemu:040-webservices"/><text:bookmark-start text:name="__RefHeading___webservices_1"/><text:bookmark-start text:name="webservices"/>Webservices<text:bookmark-end text:name="__RefHeading___webservices_1"/><text:bookmark-end text:name="webservices"/></text:h>
      <text:h text:style-name="Heading_20_2" text:outline-level="2"><text:bookmark-start text:name="__RefHeading___protokoly_webservices_2"/><text:bookmark-start text:name="protokoly_webservices"/>Protokoly webservices<text:bookmark-end text:name="__RefHeading___protokoly_webservices_2"/><text:bookmark-end text:name="protokoly_webservices"/></text:h>
      <text:p text:style-name="Text_20_body">jsou uloženy v adresáři: u:\programme\Polynorm\i2\data\WebServices\ServerLog\</text:p>
      <text:p text:style-name="Text_20_body">název: wapsiNNNAAA.log <text:line-break/>
kde NNN je číslo mandanta a AAA je název služby</text:p>
      <text:p text:style-name="Text_20_body">Tyto protokoly se vymažou při restartu serveru.</text:p>
      <text:p text:style-name="Text_20_body">Chyby jsou uvedeny v řádcích označených znakem „*“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6::23:13</meta:creation-date>
    <dc:creator>Generated</dc:creator>
    <dc:date>2026-08-17T06::23:13</dc:date>
    <dc:language>en-US</dc:language>
    <meta:editing-cycles>1</meta:editing-cycles>
    <meta:editing-duration>PT0S</meta:editing-duration>
    <dc:title>i2doku-cz:010-obecne:z010-sprava-systemu:040-webservices</dc:title>
  </office:meta>
</office:document-meta>
</file>