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start"/><text:bookmark-start text:name="__RefHeading___sprava_systemu_1"/><text:bookmark-start text:name="sprava_systemu"/>Správa systému<text:bookmark-end text:name="__RefHeading___sprava_systemu_1"/><text:bookmark-end text:name="sprava_systemu"/></text:h>
      <text:p text:style-name="Text_20_body">Oblast Nastavení i/2  není ve většině případů zpřístupněna běžným uživatelům. Je určena pro práci DATA-NORMS při nastavení a implementaci i/2 a při řešení případných potíží. </text:p>
      <text:p text:style-name="Text_20_body">Ve složkách Implementace obecná, Implementace účetnictví, Implementace zakázky a skladu jsou mimo jiné i číselníky (např. Druhy formulářů, Varianty formulářů, Druhy zakázek,..), jejichž plnění je složité a úzce spojené s fungováním programů. Proto jejich plnění provádí ve spolupráci se zákazníkem DATA-NORMS.</text:p>
      <text:p text:style-name="Text_20_body">Číselníky důležité pro zakázky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Číselník                   </text:p>
          </table:table-cell>
          <table:table-cell office:value-type="string" table:style-name="tableheader">
            <text:p text:style-name="Table_20_Heading"> Oblast, kam je číselník zařazen            </text:p>
          </table:table-cell>
          <table:table-cell office:value-type="string" table:style-name="tableheader">
            <text:p text:style-name="Table_20_Heading"> Kde je číselník používán  </text:p>
          </table:table-cell>
          <table:table-cell office:value-type="string" table:style-name="tableheader">
            <text:p text:style-name="Table_20_Heading"> Pro kterou oblast je číselník primárně určen  </text:p>
          </table:table-cell>
        </table:table-row>
        <table:table-row>
          <table:table-cell office:value-type="string" table:style-name="tablecell">
            <text:p text:style-name="tablealignleft"> Číselný interval zakázky   </text:p>
          </table:table-cell>
          <table:table-cell office:value-type="string" table:style-name="tablecell">
            <text:p text:style-name="tablealignleft"> Číselníky zakázek                        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Platební podmínky          </text:p>
          </table:table-cell>
          <table:table-cell office:value-type="string" table:style-name="tablecell">
            <text:p text:style-name="tablealignleft"> Číselníky zakázek                        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Dodací lhůty               </text:p>
          </table:table-cell>
          <table:table-cell office:value-type="string" table:style-name="tablecell">
            <text:p text:style-name="tablealignleft"> Číselníky zakázek                        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Texty formuláře            </text:p>
          </table:table-cell>
          <table:table-cell office:value-type="string" table:style-name="tablecell">
            <text:p text:style-name="tablealignleft"> Číselníky zakázek                        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upnice nákup             </text:p>
          </table:table-cell>
          <table:table-cell office:value-type="string" table:style-name="tablecell">
            <text:p text:style-name="tablealignleft"> Cenové tabulky                             </text:p>
          </table:table-cell>
          <table:table-cell office:value-type="string" table:style-name="tablecell">
            <text:p text:style-name="tablealignleft"> Zakázka nákupu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Stupnicové slevy nákup     </text:p>
          </table:table-cell>
          <table:table-cell office:value-type="string" table:style-name="tablecell">
            <text:p text:style-name="tablealignleft"> Cenové tabulky                             </text:p>
          </table:table-cell>
          <table:table-cell office:value-type="string" table:style-name="tablecell">
            <text:p text:style-name="tablealignleft"> Zakázka nákupu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Číselné intervaly dokladů  </text:p>
          </table:table-cell>
          <table:table-cell office:value-type="string" table:style-name="tablecell">
            <text:p text:style-name="tablealignleft"> Nastavení i/2, Implementace zakázka/sklad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>
            <text:p text:style-name="tablealignleft"> Zakázka                                       </text:p>
          </table:table-cell>
        </table:table-row>
        <table:table-row>
          <table:table-cell office:value-type="string" table:style-name="tablecell">
            <text:p text:style-name="tablealignleft"> Tabulka kontací            </text:p>
          </table:table-cell>
          <table:table-cell office:value-type="string" table:style-name="tablecell">
            <text:p text:style-name="tablealignleft"> Nastavení i/2, Implementace zakázka/sklad  </text:p>
          </table:table-cell>
          <table:table-cell office:value-type="string" table:style-name="tablecell">
            <text:p text:style-name="tablealignleft"> Zakázka                   </text:p>
          </table:table-cell>
          <table:table-cell office:value-type="string" table:style-name="tablecell">
            <text:p text:style-name="tablealignleft"> Účetnictví                                    </text:p>
          </table:table-cell>
        </table:table-row>
        <table:table-row>
          <table:table-cell office:value-type="string" table:style-name="tablecell">
            <text:p text:style-name="tablealignleft"> Účty pro kontace           </text:p>
          </table:table-cell>
          <table:table-cell office:value-type="string" table:style-name="tablecell">
            <text:p text:style-name="tablealignleft"> Nastavení i/2, Implementace zakázka/sklad  </text:p>
          </table:table-cell>
          <table:table-cell office:value-type="string" table:style-name="tablecell">
            <text:p text:style-name="tablealignleft"> Tabulka kontací           </text:p>
          </table:table-cell>
          <table:table-cell office:value-type="string" table:style-name="tablecell">
            <text:p text:style-name="tablealignleft"> Účetnictví                                   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10-obecne:z010-sprava-systemu:010-jobcontrol:start" text:style-name="Internet_20_link" text:visited-style-name="Visited_20_Internet_20_Link">Jobcontrol správa</text:a></text:p>
        </text:list-item>
      </text:list>
      <text:line-break/>
      <text:p text:style-name="Text_20_body">Stránky v této kategorii:</text:p>
      <text:list text:style-name="List_20_1" text:continue-numbering="false">
        <text:list-item>
          <text:p text:style-name="List_20_1_Content_First"><text:a xlink:type="simple" xlink:href="https://wiki.data-norms.cz/doku.php?id=i2doku-cz:010-obecne:z010-sprava-systemu:001-windows-nastaveni" text:style-name="Internet_20_link" text:visited-style-name="Visited_20_Internet_20_Link">Windows nastavení</text:a></text:p>
        </text:list-item>
        <text:list-item>
          <text:p text:style-name="List_20_1_Content"><text:a xlink:type="simple" xlink:href="https://wiki.data-norms.cz/doku.php?id=i2doku-cz:010-obecne:z010-sprava-systemu:002-popis-systemu" text:style-name="Internet_20_link" text:visited-style-name="Visited_20_Internet_20_Link">Struktura instalace i/2 a databáze Progress</text:a></text:p>
        </text:list-item>
        <text:list-item>
          <text:p text:style-name="List_20_1_Content"><text:a xlink:type="simple" xlink:href="https://wiki.data-norms.cz/doku.php?id=i2doku-cz:010-obecne:z010-sprava-systemu:002-sprava-uzivatelu" text:style-name="Internet_20_link" text:visited-style-name="Visited_20_Internet_20_Link">Číselník uživatelů i/2</text:a></text:p>
        </text:list-item>
        <text:list-item>
          <text:p text:style-name="List_20_1_Content"><text:a xlink:type="simple" xlink:href="https://wiki.data-norms.cz/doku.php?id=i2doku-cz:010-obecne:z010-sprava-systemu:003-sprava-uzivatelu-prehled" text:style-name="Internet_20_link" text:visited-style-name="Visited_20_Internet_20_Link">Správa uživatelů - přehled</text:a></text:p>
        </text:list-item>
        <text:list-item>
          <text:p text:style-name="List_20_1_Content"><text:a xlink:type="simple" xlink:href="https://wiki.data-norms.cz/doku.php?id=i2doku-cz:010-obecne:z010-sprava-systemu:004-skupina" text:style-name="Internet_20_link" text:visited-style-name="Visited_20_Internet_20_Link">Skupiny uživatelů i/2</text:a></text:p>
        </text:list-item>
        <text:list-item>
          <text:p text:style-name="List_20_1_Content"><text:a xlink:type="simple" xlink:href="https://wiki.data-norms.cz/doku.php?id=i2doku-cz:010-obecne:z010-sprava-systemu:006-opravneni" text:style-name="Internet_20_link" text:visited-style-name="Visited_20_Internet_20_Link">Oprávnění v hlavní nabídce</text:a></text:p>
        </text:list-item>
        <text:list-item>
          <text:p text:style-name="List_20_1_Content"><text:a xlink:type="simple" xlink:href="https://wiki.data-norms.cz/doku.php?id=i2doku-cz:010-obecne:z010-sprava-systemu:008-prava-pro-sady-strany" text:style-name="Internet_20_link" text:visited-style-name="Visited_20_Internet_20_Link">Oprávnění pro Sady/Strany</text:a></text:p>
        </text:list-item>
        <text:list-item>
          <text:p text:style-name="List_20_1_Content"><text:a xlink:type="simple" xlink:href="https://wiki.data-norms.cz/doku.php?id=i2doku-cz:010-obecne:z010-sprava-systemu:011-opravneni-funkci" text:style-name="Internet_20_link" text:visited-style-name="Visited_20_Internet_20_Link">Oprávnění funkcí</text:a></text:p>
        </text:list-item>
        <text:list-item>
          <text:p text:style-name="List_20_1_Content"><text:a xlink:type="simple" xlink:href="https://wiki.data-norms.cz/doku.php?id=i2doku-cz:010-obecne:z010-sprava-systemu:020-tiskarny" text:style-name="Internet_20_link" text:visited-style-name="Visited_20_Internet_20_Link">Tiskárny a tisk</text:a></text:p>
        </text:list-item>
        <text:list-item>
          <text:p text:style-name="List_20_1_Content"><text:a xlink:type="simple" xlink:href="https://wiki.data-norms.cz/doku.php?id=i2doku-cz:010-obecne:z010-sprava-systemu:030-tiskove-sablony" text:style-name="Internet_20_link" text:visited-style-name="Visited_20_Internet_20_Link">Tiskové šablony pro doklady a etikety</text:a></text:p>
        </text:list-item>
        <text:list-item>
          <text:p text:style-name="List_20_1_Content_Last"><text:a xlink:type="simple" xlink:href="https://wiki.data-norms.cz/doku.php?id=i2doku-cz:010-obecne:z010-sprava-systemu:040-webservices" text:style-name="Internet_20_link" text:visited-style-name="Visited_20_Internet_20_Link">Webservices správ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33:01</meta:creation-date>
    <dc:creator>Generated</dc:creator>
    <dc:date>2026-08-17T07::33:01</dc:date>
    <dc:language>en-US</dc:language>
    <meta:editing-cycles>1</meta:editing-cycles>
    <meta:editing-duration>PT0S</meta:editing-duration>
    <dc:title>i2doku-cz:010-obecne:z010-sprava-systemu:start</dc:title>
  </office:meta>
</office:document-meta>
</file>