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2doku-cz:015-infosystem:080-tisk-statistik:120-pos-statistiky:start"/><text:bookmark-start text:name="__RefHeading___pos_statistiky_1"/><text:bookmark-start text:name="pos_statistiky"/>POS statistiky<text:bookmark-end text:name="__RefHeading___pos_statistiky_1"/><text:bookmark-end text:name="pos_statistiky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15-infosystem:080-tisk-statistik:120-pos-statistiky:010-pobocka-zbozi-obdobi:start" text:style-name="Internet_20_link" text:visited-style-name="Visited_20_Internet_20_Link">Statistika: Pobočka/zboží/období a  Pobočka/zboží/datum</text:a></text:p>
        </text:list-item>
        <text:list-item>
          <text:p text:style-name="List_20_1_Content"><text:a xlink:type="simple" xlink:href="https://wiki.data-norms.cz/doku.php?id=i2doku-cz:015-infosystem:080-tisk-statistik:120-pos-statistiky:020-pobocka-zakaznik-obdobi:start" text:style-name="Internet_20_link" text:visited-style-name="Visited_20_Internet_20_Link">Statistika: Pobočka/zákazník/období a Pobočka/zákazník/datum</text:a></text:p>
        </text:list-item>
        <text:list-item>
          <text:p text:style-name="List_20_1_Content"><text:a xlink:type="simple" xlink:href="https://wiki.data-norms.cz/doku.php?id=i2doku-cz:015-infosystem:080-tisk-statistik:120-pos-statistiky:020-pobocka-zastupce-obdobi:start" text:style-name="Internet_20_link" text:visited-style-name="Visited_20_Internet_20_Link">Statistika: Pobočka/zástupce/období a Pobočka/zástupce/datum</text:a></text:p>
        </text:list-item>
        <text:list-item>
          <text:p text:style-name="List_20_1_Content"><text:a xlink:type="simple" xlink:href="https://wiki.data-norms.cz/doku.php?id=i2doku-cz:015-infosystem:080-tisk-statistik:120-pos-statistiky:060-pobocka-druh-platby-obdobi:start" text:style-name="Internet_20_link" text:visited-style-name="Visited_20_Internet_20_Link">Statistika: Pobočka/druh platby/období a Pobočka/druh platby/datum</text:a></text:p>
        </text:list-item>
        <text:list-item>
          <text:p text:style-name="List_20_1_Content"><text:a xlink:type="simple" xlink:href="https://wiki.data-norms.cz/doku.php?id=i2doku-cz:015-infosystem:080-tisk-statistik:120-pos-statistiky:070-zakaznik-zbozi-obdobi:start" text:style-name="Internet_20_link" text:visited-style-name="Visited_20_Internet_20_Link">Statistika: Zákazník/zboží/období a  Zákazník/zboží/datum</text:a></text:p>
        </text:list-item>
        <text:list-item>
          <text:p text:style-name="List_20_1_Content_Last"><text:a xlink:type="simple" xlink:href="https://wiki.data-norms.cz/doku.php?id=i2doku-cz:015-infosystem:080-tisk-statistik:120-pos-statistiky:080-pobocka-pokladni-frekvence-datum:start" text:style-name="Internet_20_link" text:visited-style-name="Visited_20_Internet_20_Link">Statistika: Pobočka/pokladní frekvence/datum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38:28</meta:creation-date>
    <dc:creator>Generated</dc:creator>
    <dc:date>2026-08-17T07::38:28</dc:date>
    <dc:language>en-US</dc:language>
    <meta:editing-cycles>1</meta:editing-cycles>
    <meta:editing-duration>PT0S</meta:editing-duration>
    <dc:title>i2doku-cz:015-infosystem:080-tisk-statistik:120-pos-statistiky:start</dc:title>
  </office:meta>
</office:document-meta>
</file>