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d4e792fa2b7ccba9b427bb722c892a.png"/>
  <manifest:file-entry manifest:media-type="image/png" manifest:full-path="Pictures/02c426f415bddd755499b8ef647a5dcd.png"/>
  <manifest:file-entry manifest:media-type="image/png" manifest:full-path="Pictures/8e8a92cd274fef03ab02b78da20d4701.png"/>
  <manifest:file-entry manifest:media-type="image/png" manifest:full-path="Pictures/7949773a7ed7f27e55fc5d35b8b651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5-infosystem:080-tisk-statistik:900-export-statistik-excel:start"/><text:bookmark-start text:name="__RefHeading___export_statistik_do_excel_1"/><text:bookmark-start text:name="export_statistik_do_excel"/>Export statistik do Excel<text:bookmark-end text:name="__RefHeading___export_statistik_do_excel_1"/><text:bookmark-end text:name="export_statistik_do_excel"/></text:h>
      <text:p text:style-name="Text_20_body">Všechny tiskové statistiky je možné automaticky, bez dalšího programování exportovat do excelu.<text:line-break/>
Tento postup není dokonalý a vyžaduje jistou počítačovou zručnost. Pro důležité nebo často používané sestavy rádi nabídneme exportní program individualizovaný na míru.</text:p>
      <text:p text:style-name="Text_20_body">Zvolit si Dialog tisku a Tiskárna:<text:line-break/>
<draw:frame draw:style-name="media" draw:name="0" text:anchor-type="as-char" draw:z-index="0" svg:width="13.49375cm" svg:height="10.451041666667cm"><draw:image xlink:href="Pictures/29d4e792fa2b7ccba9b427bb722c892a.png" xlink:type="simple" xlink:show="embed" xlink:actuate="onLoad"/></draw:frame><text:line-break/></text:p>
      <text:p text:style-name="Text_20_body">Zvolit Výstup: Text (CSV) Formát: <text:line-break/>
<draw:frame draw:style-name="media" draw:name="1" text:anchor-type="as-char" draw:z-index="1" svg:width="13.626041666667cm" svg:height="13.626041666667cm"><draw:image xlink:href="Pictures/02c426f415bddd755499b8ef647a5dcd.png" xlink:type="simple" xlink:show="embed" xlink:actuate="onLoad"/></draw:frame> <text:line-break/>
V dalším okně si nastavte kam chcete soubor uložit, například na plochu.</text:p>
      <text:p text:style-name="Text_20_body">Pak na soubor klik pravým tlačítkem a zvolit Otevřít v programu Excel, nebo Calc.<text:line-break/>
<draw:frame draw:style-name="media" draw:name="2" text:anchor-type="as-char" draw:z-index="2" svg:width="11.324166666667cm" svg:height="8.016875cm"><draw:image xlink:href="Pictures/8e8a92cd274fef03ab02b78da20d4701.png" xlink:type="simple" xlink:show="embed" xlink:actuate="onLoad"/></draw:frame></text:p>
      <text:p text:style-name="Text_20_body">Při otevření je obvykle specifikovat oddělovač čárka:<text:line-break/>
<draw:frame draw:style-name="media" draw:name="3" text:anchor-type="as-char" draw:z-index="3" svg:width="13.229166666667cm" svg:height="15.107708333333cm"><draw:image xlink:href="Pictures/7949773a7ed7f27e55fc5d35b8b6514c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zor, exportovaný soubor může obsahovat nepřesnosti, například řádek s generovanými součty může být posunutý.<text:line-break/>
Tento export není funkce i/2, realizuje to program pro tisk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07</meta:creation-date>
    <dc:creator>Generated</dc:creator>
    <dc:date>2026-08-15T09::30:07</dc:date>
    <dc:language>en-US</dc:language>
    <meta:editing-cycles>1</meta:editing-cycles>
    <meta:editing-duration>PT0S</meta:editing-duration>
    <dc:title>i2doku-cz:015-infosystem:080-tisk-statistik:900-export-statistik-excel:start</dc:title>
  </office:meta>
</office:document-meta>
</file>