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15-infosystem:start"/><text:bookmark-start text:name="__RefHeading___infosystem_1"/><text:bookmark-start text:name="infosystem"/>Infosystém<text:bookmark-end text:name="__RefHeading___infosystem_1"/><text:bookmark-end text:name="infosystem"/></text:h>
      <text:p text:style-name="Text_20_body">Pohled na číselníky a zakázky, který je pouze pro čtení (není možné údaje měnit). <text:line-break/>
To je vhodné pro účely kontroly, přehledu a auditu.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15-infosystem:080-tisk-statistik:start" text:style-name="Internet_20_link" text:visited-style-name="Visited_20_Internet_20_Link">Tisk statistik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6:56</meta:creation-date>
    <dc:creator>Generated</dc:creator>
    <dc:date>2026-08-17T00::36:56</dc:date>
    <dc:language>en-US</dc:language>
    <meta:editing-cycles>1</meta:editing-cycles>
    <meta:editing-duration>PT0S</meta:editing-duration>
    <dc:title>i2doku-cz:015-infosystem:start</dc:title>
  </office:meta>
</office:document-meta>
</file>