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fd3df225f71457ae97c9b83cf5ac75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20-ciselniky:010-firmy:010-swfis00w:swfis101f:start"/><text:bookmark-start text:name="__RefHeading___adresa_firmy_1"/><text:bookmark-start text:name="adresa_firmy"/>Adresa firmy<text:bookmark-end text:name="__RefHeading___adresa_firmy_1"/><text:bookmark-end text:name="adresa_firmy"/></text:h>
      <text:p text:style-name="Text_20_body">Adresa firmy je vlastní adresa a může být vytištěna např. v hlavičkách dokladů, na daňovém přiznání k DPH. Tento číselník je specifický pro každého mandanta, takže mohou být v každém mandantu zadány odlišné údaje. </text:p>
      <text:p text:style-name="Text_20_body"><draw:frame draw:style-name="media" draw:name="0" text:anchor-type="as-char" draw:z-index="0" svg:width="15.504583333333cm" svg:height="13.123333333333cm"><draw:image xlink:href="Pictures/3fd3df225f71457ae97c9b83cf5ac75d.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Jméno </text:p>
          </table:table-cell>
          <table:table-cell office:value-type="string" table:style-name="tablecell">
            <text:p text:style-name="tablealignleft"> Název firmy. </text:p>
          </table:table-cell>
        </table:table-row>
        <table:table-row>
          <table:table-cell office:value-type="string" table:style-name="tablecell">
            <text:p text:style-name="tablealignleft"> Úplná adresa </text:p>
          </table:table-cell>
          <table:table-cell office:value-type="string" table:style-name="tablecell">
            <text:p text:style-name="tablealignleft"> Ulice, Poštovní přihrádka, PSČ a místo. </text:p>
          </table:table-cell>
        </table:table-row>
        <table:table-row>
          <table:table-cell office:value-type="string" table:style-name="tablecell">
            <text:p text:style-name="tablealignleft"> Telekomunikace </text:p>
          </table:table-cell>
          <table:table-cell office:value-type="string" table:style-name="tablecell">
            <text:p text:style-name="tablealignleft"> Číslo telefonu, číslo tele(te)xu a číslo faxu. </text:p>
          </table:table-cell>
        </table:table-row>
        <table:table-row>
          <table:table-cell office:value-type="string" table:style-name="tablecell">
            <text:p text:style-name="tablealignleft"> Elektronická komunikace </text:p>
          </table:table-cell>
          <table:table-cell office:value-type="string" table:style-name="tablecell">
            <text:p text:style-name="tablealignleft"> E-mail, Internetová adresa. </text:p>
          </table:table-cell>
        </table:table-row>
        <table:table-row>
          <table:table-cell office:value-type="string" table:style-name="tablecell">
            <text:p text:style-name="tablealignleft"> Identifikační údaje </text:p>
          </table:table-cell>
          <table:table-cell office:value-type="string" table:style-name="tablecell">
            <text:p text:style-name="tablealignleft"> DIČ, IČO. </text:p>
          </table:table-cell>
        </table:table-row>
        <table:table-row>
          <table:table-cell office:value-type="string" table:style-name="tablecell">
            <text:p text:style-name="tablealignleft"> Období začátku hosp. roku </text:p>
          </table:table-cell>
          <table:table-cell office:value-type="string" table:style-name="tablecell">
            <text:p text:style-name="tablealignleft"> Zadání periody, ve které začíná hospodářský rok, např. 1 pro začátek v lednu, 7 pro začátek v červenci. Začátek hospodářského roku může být zadán pouze při založení nového mandanta. Pak již nelze toto pole měnit. </text:p>
          </table:table-cell>
        </table:table-row>
        <table:table-row>
          <table:table-cell office:value-type="string" table:style-name="tablecell">
            <text:p text:style-name="tablealignleft"> Mandant adres </text:p>
          </table:table-cell>
          <table:table-cell office:value-type="string" table:style-name="tablecell">
            <text:p text:style-name="tablealignleft"> Při založení nového mandanta může být zadáno, do kterého adresáře se mají adresy ukládat. Několik mandantů může mít společný adresář nebo naopak každý mandant může mít adresář svůj. Jakmile je adresa jednou zadána, nelze ji již více změnit. </text:p>
          </table:table-cell>
        </table:table-row>
        <table:table-row>
          <table:table-cell office:value-type="string" table:style-name="tablecell">
            <text:p text:style-name="tablealignleft"> Mandant pro jízdy </text:p>
          </table:table-cell>
          <table:table-cell office:value-type="string" table:style-name="tablecell">
            <text:p text:style-name="tablealignleft"> Určuje mandanta, ve kterém jsou definovány případné dispozice jízd. </text:p>
          </table:table-cell>
        </table:table-row>
      </table:table>
      <text:p text:style-name="Text_20_body">// Strana: /basstamm/swfis00w/swfis101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12::38:27</meta:creation-date>
    <dc:creator>Generated</dc:creator>
    <dc:date>2026-08-17T12::38:27</dc:date>
    <dc:language>en-US</dc:language>
    <meta:editing-cycles>1</meta:editing-cycles>
    <meta:editing-duration>PT0S</meta:editing-duration>
    <dc:title>i2doku-cz:020-ciselniky:010-firmy:010-swfis00w:swfis101f:start</dc:title>
  </office:meta>
</office:document-meta>
</file>