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7c3138cbc913259e9528a8f4a32db9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10-swfis00w:sxwmerkm000f:start"/><text:bookmark-start text:name="__RefHeading___atributy_1"/><text:bookmark-start text:name="atributy"/>Atributy<text:bookmark-end text:name="__RefHeading___atributy_1"/><text:bookmark-end text:name="atributy"/></text:h>
      <text:p text:style-name="Text_20_body">Zde mohou být vyplněny předem definované atributy firemní adresy.</text:p>
      <text:p text:style-name="Text_20_body"><draw:frame draw:style-name="media" draw:name="0" text:anchor-type="as-char" draw:z-index="0" svg:width="15.504583333333cm" svg:height="13.123333333333cm"><draw:image xlink:href="Pictures/67c3138cbc913259e9528a8f4a32db9e.jpg" xlink:type="simple" xlink:show="embed" xlink:actuate="onLoad"/></draw:frame></text:p>
      <text:p text:style-name="Text_20_body">// Strana: /basstamm/swfis00w/sxwmerkm00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0::14:49</meta:creation-date>
    <dc:creator>Generated</dc:creator>
    <dc:date>2026-08-17T20::14:49</dc:date>
    <dc:language>en-US</dc:language>
    <meta:editing-cycles>1</meta:editing-cycles>
    <meta:editing-duration>PT0S</meta:editing-duration>
    <dc:title>i2doku-cz:020-ciselniky:010-firmy:010-swfis00w:sxwmerkm000f:start</dc:title>
  </office:meta>
</office:document-meta>
</file>