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40-swwhv00w:start"/><text:bookmark-start text:name="__RefHeading___denni_kurzy_1"/><text:bookmark-start text:name="denni_kurzy"/>Denní kurzy<text:bookmark-end text:name="__RefHeading___denni_kurzy_1"/><text:bookmark-end text:name="denni_kurzy"/></text:h>
      <text:p text:style-name="Text_20_body">
<text:line-break/></text:p>
      <text:p text:style-name="Text_20_body">// Strana: /basstamm/swwhv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08:15</meta:creation-date>
    <dc:creator>Generated</dc:creator>
    <dc:date>2026-08-18T01::08:15</dc:date>
    <dc:language>en-US</dc:language>
    <meta:editing-cycles>1</meta:editing-cycles>
    <meta:editing-duration>PT0S</meta:editing-duration>
    <dc:title>i2doku-cz:020-ciselniky:010-firmy:040-swwhv00w:start</dc:title>
  </office:meta>
</office:document-meta>
</file>