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ceb2e978a916e9858164bd3eb27c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50-swste00w:start"/><text:bookmark-start text:name="__RefHeading___tabulka_dani_dph_1"/><text:bookmark-start text:name="tabulka_dani_dph"/>Tabulka daní (DPH)<text:bookmark-end text:name="__RefHeading___tabulka_dani_dph_1"/><text:bookmark-end text:name="tabulka_dani_dph"/></text:h>
      <text:p text:style-name="Text_20_body">V tabulce daní (DPH) jsou zadány všechny druhy sazeb DPH (daňové kódy), které lze použít. </text:p>
      <text:p text:style-name="Text_20_body"><draw:frame draw:style-name="media" draw:name="0" text:anchor-type="as-char" draw:z-index="0" svg:width="18.415cm" style:rel-width="100%" svg:height="13.81125cm" style:rel-height="scale"><draw:image xlink:href="Pictures/edceb2e978a916e9858164bd3eb27c70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50-swste00w:swste101f:start" text:style-name="Internet_20_link" text:visited-style-name="Visited_20_Internet_20_Link">Tabulka daní (DPH)</text:a></text:p>
        </text:list-item>
        <text:list-item>
          <text:p text:style-name="List_20_1_Content"><text:a xlink:type="simple" xlink:href="https://wiki.data-norms.cz/doku.php?id=i2doku-cz:020-ciselniky:010-firmy:050-swste00w:swste102f:start" text:style-name="Internet_20_link" text:visited-style-name="Visited_20_Internet_20_Link">Text</text:a></text:p>
        </text:list-item>
        <text:list-item>
          <text:p text:style-name="List_20_1_Content_Last"><text:a xlink:type="simple" xlink:href="https://wiki.data-norms.cz/doku.php?id=i2doku-cz:020-ciselniky:010-firmy:050-swste00w:swste103f:start" text:style-name="Internet_20_link" text:visited-style-name="Visited_20_Internet_20_Link">Samovyměření daně</text:a></text:p>
        </text:list-item>
      </text:list>
      <text:line-break/>
      <text:p text:style-name="Text_20_body">// Strana: /basstamm/swste00w/_set_0 // <text:line-break/>
// Strana: /basstamm/swste00w // <text:line-break/>
// Strana: /basstamm/swste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49:32</meta:creation-date>
    <dc:creator>Generated</dc:creator>
    <dc:date>2026-08-17T20::49:32</dc:date>
    <dc:language>en-US</dc:language>
    <meta:editing-cycles>1</meta:editing-cycles>
    <meta:editing-duration>PT0S</meta:editing-duration>
    <dc:title>i2doku-cz:020-ciselniky:010-firmy:050-swste00w:start</dc:title>
  </office:meta>
</office:document-meta>
</file>