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ff62b0344ad967b044577ac9ec67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50-swste00w:swste101f:start"/><text:bookmark-start text:name="__RefHeading___tabulka_dani_dph_1"/><text:bookmark-start text:name="tabulka_dani_dph"/>Tabulka daní (DPH)<text:bookmark-end text:name="__RefHeading___tabulka_dani_dph_1"/><text:bookmark-end text:name="tabulka_dani_dph"/></text:h>
      <text:p text:style-name="Text_20_body">V tabulce daní (DPH) jsou uvedeny všechny druhy daňových kódů, které mohou být použity. Dle potřeby můžou být doplňovány další daňové kódy.</text:p>
      <text:p text:style-name="Text_20_body"><draw:frame draw:style-name="media" draw:name="0" text:anchor-type="as-char" draw:z-index="0" svg:width="18.626666666667cm" style:rel-width="100%" svg:height="15.107708333333cm" style:rel-height="scale"><draw:image xlink:href="Pictures/82ff62b0344ad967b044577ac9ec674b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ňový kód                   </text:p>
          </table:table-cell>
          <table:table-cell office:value-type="string" table:style-name="tablecell">
            <text:p text:style-name="tablealignleft"> Zadání kódu DPH.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lokace                      </text:p>
          </table:table-cell>
          <table:table-cell office:value-type="string" table:style-name="tablecell">
            <text:p text:style-name="tablealignleft"> Pokud je zašktávací tlačítko aktivní, je tento kód daně zablokován pro použití (např. při legislativní změně sazby DPH). Tak dlouho, dokud jsou v systému data odkazující na konkrétní daňový kód, nesmí být tento kód z tabulky odstraněn.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zev                        </text:p>
          </table:table-cell>
          <table:table-cell office:value-type="string" table:style-name="tablecell">
            <text:p text:style-name="tablealignleft"> Zadání názvu daňového kódu, který se bude zobrazovat na obrazovce a v sestavách. (Texty pro formuláře zákazníků jsou evidovány odděleně.)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daně                    </text:p>
          </table:table-cell>
          <table:table-cell office:value-type="string" table:style-name="tablecell">
            <text:p text:style-name="tablealignleft"> Přepínací tlačítko pro výběr zda se jedná o daň na vstupu nebo výstupu.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uhrnné hlášení             </text:p>
          </table:table-cell>
          <table:table-cell office:value-type="string" table:style-name="tablecell">
            <text:p text:style-name="tablealignleft"> Zaškrtávací tlačítko pro označení zda má daňový kód vstupovat do souhrnného hlášení k DPH.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značení daně                </text:p>
          </table:table-cell>
          <table:table-cell office:value-type="string" table:style-name="tablecell">
            <text:p text:style-name="tablealignleft"> Krátké označení daně například zkratka názvu.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zba daně                   </text:p>
          </table:table-cell>
          <table:table-cell office:value-type="string" table:style-name="tablecell">
            <text:p text:style-name="tablealignleft"> Zadání sazby DPH.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počet daně                </text:p>
          </table:table-cell>
          <table:table-cell office:value-type="string" table:style-name="tablecell">
            <text:p text:style-name="tablealignleft"> Pokud je zaškrtávací tlačítko „Včetně“ aktivní, je zadávaná částka včetně DPH. (Stejná sazba DPH může mít dva různé daňové kódy - s aktivním a neaktivním zaškrtávacím tlačítkem.)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áklad daně                  </text:p>
          </table:table-cell>
          <table:table-cell office:value-type="string" table:style-name="tablecell">
            <text:p text:style-name="tablealignleft"> Zadání základu daně v %.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sk částky                  </text:p>
          </table:table-cell>
          <table:table-cell office:value-type="string" table:style-name="tablecell">
            <text:p text:style-name="tablealignleft"> Přes toto přepínací tlačítko lze nastavit, zda bude na formulářích a sestavách vytištěna hodnota (částka) DPH nebo pouze odpovídající text. (Texty mohou být na následující stránce uvedeny i vícejazyčně.)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sknout                     </text:p>
          </table:table-cell>
          <table:table-cell office:value-type="string" table:style-name="tablecell">
            <text:p text:style-name="tablealignleft"> Je-li toto zaškrtávací tlačítko aktivováno, jsou na formulářích a sestavách data o DPH vytištěna.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Č. řádku v daňovém přiznání  </text:p>
          </table:table-cell>
          <table:table-cell office:value-type="string" table:style-name="tablecell">
            <text:p text:style-name="tablealignleft"> Zadání konkrétního čísla řádku daňového přiznání k DPH, do kterého kód DPH vstupuje.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 daně                     </text:p>
          </table:table-cell>
          <table:table-cell office:value-type="string" table:style-name="tablecell">
            <text:p text:style-name="tablealignleft"> U každého aktivního daňového kódu vyberte z přednastavených možností, zda se jedná o základní sazbu daně, 1. sníženou sazbu daně nebo 2. sníženou sazbu daně. Je nutné pro správné třídění údajů do sloupců kontrolního hlášení (pokud nevstupuje do kontrolního hlášení nastavte na osvobozeno).  </text:p>
          </table:table-cell>
        </table:table-row>
        <table:table-row>
          <table:table-cell office:value-type="string" table:style-name="tablecell">
            <text:p text:style-name="tablealignleft"> Kód plnění                   </text:p>
          </table:table-cell>
          <table:table-cell office:value-type="string" table:style-name="tablecell">
            <text:p text:style-name="tablealignleft"> U režimu v přenesení daňové povinnosti je třeba zadávat do kontrolního hlášení kód předmětu plnění. Navrhujeme pro každý možný typ přenesení daňové povinnosti (který budete reálně používat) zadat samostatný daňový kód a k tomuto kódu přiřadit kód plnění.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 správné třídění údajů do sloupců kontrolního hlášení).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ň faktura                  </text:p>
          </table:table-cell>
          <table:table-cell office:value-type="string" table:style-name="tablecell">
            <text:p text:style-name="tablealignleft"> Zadání účtu hlavní knihy, na který se bude účtovat fakturovaná daň na daňových dokladech. (Tento účet se může lišit od účtu pro daň u plateb záloh z důvodu usnadnění kontrolní činnosti.)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ň platba zálohy            </text:p>
          </table:table-cell>
          <table:table-cell office:value-type="string" table:style-name="tablecell">
            <text:p text:style-name="tablealignleft"> Zadání účtu hlavní knihy, na který je účtováno o zaplacené dani (při platbách a přijetí plateb záloh). Ke každému kódu daně mohou být definovány rozdílné účty daně. Toto značně ulehčuje kontrolní činnost.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ň skonto                   </text:p>
          </table:table-cell>
          <table:table-cell office:value-type="string" table:style-name="tablecell">
            <text:p text:style-name="tablealignleft"> Zadání je možné pouze při individuální parametrizaci systému (zpětné zaúčtování skonta dle daňového kódu).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ň zálohy                   </text:p>
          </table:table-cell>
          <table:table-cell office:value-type="string" table:style-name="tablecell">
            <text:p text:style-name="tablealignleft"> Zadání pomocného účtu, na který je účtována DPH na zálohových fakturách.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odatek účtu                 </text:p>
          </table:table-cell>
          <table:table-cell office:value-type="string" table:style-name="tablecell">
            <text:p text:style-name="tablealignleft"> Je-li účtování rozlišováno při integraci podle daňového kódu, je možné zde nastavit odpovídající dodatek účtu.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// Strana: /basstamm/swste00w/swste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37:31</meta:creation-date>
    <dc:creator>Generated</dc:creator>
    <dc:date>2026-08-18T05::37:31</dc:date>
    <dc:language>en-US</dc:language>
    <meta:editing-cycles>1</meta:editing-cycles>
    <meta:editing-duration>PT0S</meta:editing-duration>
    <dc:title>i2doku-cz:020-ciselniky:010-firmy:050-swste00w:swste101f:start</dc:title>
  </office:meta>
</office:document-meta>
</file>