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8a321141fc6c9bf8aeb1b0dc5765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50-swste00w:swste102f:start"/><text:bookmark-start text:name="__RefHeading___text_1"/><text:bookmark-start text:name="text"/>Text<text:bookmark-end text:name="__RefHeading___text_1"/><text:bookmark-end text:name="text"/></text:h>
      <text:p text:style-name="Text_20_body">Vícejazyčná evidence textů, které se tisknou na doklady dle nastavení formulářů.</text:p>
      <text:p text:style-name="Text_20_body"><draw:frame draw:style-name="media" draw:name="0" text:anchor-type="as-char" draw:z-index="0" svg:width="18.415cm" style:rel-width="100%" svg:height="13.81125cm" style:rel-height="scale"><draw:image xlink:href="Pictures/788a321141fc6c9bf8aeb1b0dc57651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ástka-text </text:p>
          </table:table-cell>
          <table:table-cell office:value-type="string" table:style-name="tablecell">
            <text:p text:style-name="tablealignleft"> Eviduje se zde vícejazyčný text ke kódu daně. </text:p>
          </table:table-cell>
        </table:table-row>
        <table:table-row>
          <table:table-cell office:value-type="string" table:style-name="tablecell">
            <text:p text:style-name="tablealignleft"> Legenda-text </text:p>
          </table:table-cell>
          <table:table-cell office:value-type="string" table:style-name="tablecell">
            <text:p text:style-name="tablealignleft"> Eviduje se zde vícejazyčný text ke kódu daně (tento text se může dle nastavení formulářů zobrazovat např. v zápatí faktury). </text:p>
          </table:table-cell>
        </table:table-row>
      </table:table>
      <text:p text:style-name="Text_20_body">// Strana: /basstamm/swste00w/swst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36:47</meta:creation-date>
    <dc:creator>Generated</dc:creator>
    <dc:date>2026-08-18T05::36:47</dc:date>
    <dc:language>en-US</dc:language>
    <meta:editing-cycles>1</meta:editing-cycles>
    <meta:editing-duration>PT0S</meta:editing-duration>
    <dc:title>i2doku-cz:020-ciselniky:010-firmy:050-swste00w:swste102f:start</dc:title>
  </office:meta>
</office:document-meta>
</file>