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d54a99f874d4df9efffedc345a7a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50-swste00w:swste103f:start"/><text:bookmark-start text:name="__RefHeading___samovymereni_dane_1"/><text:bookmark-start text:name="samovymereni_dane"/>Samovyměření daně<text:bookmark-end text:name="__RefHeading___samovymereni_dane_1"/><text:bookmark-end text:name="samovymereni_dane"/></text:h>
      <text:p text:style-name="Text_20_body">Tyto údaje se vyplňují v případě samovyměření DPH - tzn. v případech, kdy je plátce povinen dle zákona o DPH si daň sám vypočítat a přiznat zdanitelné plnění a současně si při splnění podmínek zákona o DPH může uplatnit nárok na odpočet DPH. Jedná se například o pořízení zboží z jiného členského státu EU, přijetí služby od osoby registrované k DPH v jiném členském státě EU, režim přenesení daňové povinnosti v tuzemsku a ostatní zdanitelná plnění, u kterých je plátce povinen přiznat DPH při jejich přijetí.</text:p>
      <text:p text:style-name="Text_20_body"><draw:frame draw:style-name="media" draw:name="0" text:anchor-type="as-char" draw:z-index="0" svg:width="18.626666666667cm" style:rel-width="100%" svg:height="15.107708333333cm" style:rel-height="scale"><draw:image xlink:href="Pictures/66d54a99f874d4df9efffedc345a7a12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movyměření daně            </text:p>
          </table:table-cell>
          <table:table-cell office:value-type="string" table:style-name="tablecell">
            <text:p text:style-name="tablealignleft"> Zaškrtávací tlačítko aktivujeme u daňových kódů, které se týkají samovyměření DPH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zba daně                   </text:p>
          </table:table-cell>
          <table:table-cell office:value-type="string" table:style-name="tablecell">
            <text:p text:style-name="tablealignleft"> Zadání sazby DPH.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daně na vstupu          </text:p>
          </table:table-cell>
          <table:table-cell office:value-type="string" table:style-name="tablecell">
            <text:p text:style-name="tablealignleft"> Zadání účtu hlavní knihy, na který se účtuje daň na vstupu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daně na výstupu         </text:p>
          </table:table-cell>
          <table:table-cell office:value-type="string" table:style-name="tablecell">
            <text:p text:style-name="tablealignleft"> Zadání účtu hlavní knihy, na který se účtuje daň na výstupu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Č.ř.daň.přiznání na výstupu  </text:p>
          </table:table-cell>
          <table:table-cell office:value-type="string" table:style-name="tablecell">
            <text:p text:style-name="tablealignleft"> Číslo řádku daňového přiznání na výstupu, do kterého tato daň vstupuje. (Číslo řádku daňového přiznání na vstupu je v tomto případě uvedeno na straně Tabulka daní.)  </text:p>
          </table:table-cell>
        </table:table-row>
      </table:table>
      <text:p text:style-name="Text_20_body">// Strana: /basstamm/swste00w/swste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42:14</meta:creation-date>
    <dc:creator>Generated</dc:creator>
    <dc:date>2026-08-18T04::42:14</dc:date>
    <dc:language>en-US</dc:language>
    <meta:editing-cycles>1</meta:editing-cycles>
    <meta:editing-duration>PT0S</meta:editing-duration>
    <dc:title>i2doku-cz:020-ciselniky:010-firmy:050-swste00w:swste103f:start</dc:title>
  </office:meta>
</office:document-meta>
</file>