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20-ciselniky:010-firmy:060-swzzl00w:start"/><text:bookmark-start text:name="__RefHeading___platebni_lhuty_1"/><text:bookmark-start text:name="platebni_lhuty"/>Platební lhůty<text:bookmark-end text:name="__RefHeading___platebni_lhuty_1"/><text:bookmark-end text:name="platebni_lhuty"/></text:h>
      <text:p text:style-name="Text_20_body">Platební lhůty stanovují splatnost a tvoří podklad pro propočet skonta pro odběratele a dodavatele. Na základě těchto záznamů a jejich přiřazení k dokladům jsou tvořeny upomínky a platební návrhy. </text:p>
      <text:p text:style-name="Text_20_body">
<text:line-break/>Podkategorie:</text:p>
      <text:list text:style-name="List_20_1" text:continue-numbering="false">
        <text:list-item>
          <text:p text:style-name="List_20_1_Content_First"><text:a xlink:type="simple" xlink:href="https://wiki.data-norms.cz/doku.php?id=i2doku-cz:020-ciselniky:010-firmy:060-swzzl00w:swzzl101f:start" text:style-name="Internet_20_link" text:visited-style-name="Visited_20_Internet_20_Link">Platební lhůty</text:a></text:p>
        </text:list-item>
        <text:list-item>
          <text:p text:style-name="List_20_1_Content_Last"><text:a xlink:type="simple" xlink:href="https://wiki.data-norms.cz/doku.php?id=i2doku-cz:020-ciselniky:010-firmy:060-swzzl00w:swzzl102f:start" text:style-name="Internet_20_link" text:visited-style-name="Visited_20_Internet_20_Link">Název</text:a></text:p>
        </text:list-item>
      </text:list>
      <text:line-break/>
      <text:p text:style-name="Text_20_body">// Strana: /basstamm/swzzl00w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22::26:26</meta:creation-date>
    <dc:creator>Generated</dc:creator>
    <dc:date>2026-08-17T22::26:26</dc:date>
    <dc:language>en-US</dc:language>
    <meta:editing-cycles>1</meta:editing-cycles>
    <meta:editing-duration>PT0S</meta:editing-duration>
    <dc:title>i2doku-cz:020-ciselniky:010-firmy:060-swzzl00w:start</dc:title>
  </office:meta>
</office:document-meta>
</file>