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f35b8633724ac3527b75ffb10189d0b8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010-firmy:060-swzzl00w:swzzl101f:start"/><text:bookmark-start text:name="__RefHeading___platebni_lhuty_1"/><text:bookmark-start text:name="platebni_lhuty"/>Platební lhůty<text:bookmark-end text:name="__RefHeading___platebni_lhuty_1"/><text:bookmark-end text:name="platebni_lhuty"/></text:h>
      <text:p text:style-name="Text_20_body">Platební lhůty stanovují splatnost a tvoří podklad pro výpočet skonta pro odběratele a dodavatele. Na základě těchto záznamů a jejich přiřazení k dokladům jsou tvořeny upomínky a platební návrhy.</text:p>
      <text:p text:style-name="Text_20_body"><draw:frame draw:style-name="media" draw:name="0" text:anchor-type="as-char" draw:z-index="0" svg:width="18.415cm" style:rel-width="100%" svg:height="13.308541666667cm" style:rel-height="scale"><draw:image xlink:href="Pictures/f35b8633724ac3527b75ffb10189d0b8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Číslo </text:p>
          </table:table-cell>
          <table:table-cell office:value-type="string" table:style-name="tablecell">
            <text:p text:style-name="tablealignleft"> Číslo platební lhůty. </text:p>
          </table:table-cell>
        </table:table-row>
        <table:table-row>
          <table:table-cell office:value-type="string" table:style-name="tablecell">
            <text:p text:style-name="tablealignleft"> Název </text:p>
          </table:table-cell>
          <table:table-cell office:value-type="string" table:style-name="tablecell">
            <text:p text:style-name="tablealignleft"> Název platební lhůty. </text:p>
          </table:table-cell>
        </table:table-row>
        <table:table-row>
          <table:table-cell office:value-type="string" table:style-name="tablecell">
            <text:p text:style-name="tablealignleft"> Dny splatnosti </text:p>
          </table:table-cell>
          <table:table-cell office:value-type="string" table:style-name="tablecell">
            <text:p text:style-name="tablealignleft"> Počet dnů, po jejichž uplynutí má být částka dokladu zaplacena. </text:p>
          </table:table-cell>
        </table:table-row>
        <table:table-row>
          <table:table-cell office:value-type="string" table:style-name="tablecell">
            <text:p text:style-name="tablealignleft"> Splatnost od </text:p>
          </table:table-cell>
          <table:table-cell office:value-type="string" table:style-name="tablecell">
            <text:p text:style-name="tablealignleft"> Přepínací tlačítko pro výpočet splatnosti - zvolíme, od kdy bude splatnost dokladu počítána. </text:p>
          </table:table-cell>
        </table:table-row>
        <table:table-row>
          <table:table-cell office:value-type="string" table:style-name="tablecell">
            <text:p text:style-name="tablealignleft"> Pevný den splatnosti </text:p>
          </table:table-cell>
          <table:table-cell office:value-type="string" table:style-name="tablecell">
            <text:p text:style-name="tablealignleft"> Možnost zadat pevný den splatnosti, například pokud splatnost je vždy 20. v měsíci, zadáme 20. </text:p>
          </table:table-cell>
        </table:table-row>
        <table:table-row>
          <table:table-cell office:value-type="string" table:style-name="tablecell">
            <text:p text:style-name="tablealignleft"> Účastník PS </text:p>
          </table:table-cell>
          <table:table-cell office:value-type="string" table:style-name="tablecell">
            <text:p text:style-name="tablealignleft"> Možnost přiřadit k platební lhůtě účastníka PS - v ČR se nepoužívá. </text:p>
          </table:table-cell>
        </table:table-row>
        <table:table-row>
          <table:table-cell office:value-type="string" table:style-name="tablecell">
            <text:p text:style-name="tablealignleft"> Znak inkasního příkazu </text:p>
          </table:table-cell>
          <table:table-cell office:value-type="string" table:style-name="tablecell">
            <text:p text:style-name="tablealignleft"> Pokud je zaškrtávací tlačítko aktivní, může být platba zpracována přes inkasní příkaz - v ČR se nepoužívá. </text:p>
          </table:table-cell>
        </table:table-row>
        <table:table-row>
          <table:table-cell office:value-type="string" table:style-name="tablecell">
            <text:p text:style-name="tablealignleft"> Úroková sazba </text:p>
          </table:table-cell>
          <table:table-cell office:value-type="string" table:style-name="tablecell">
            <text:p text:style-name="tablealignleft"> Zadání úrokové sazby jako přirážky k fakturované částce. Například při platbě kartou nebo je-li sjednána dlouhá platební lhůta, může být sjednán úrok. Tento úrok je vykazován jako dodatečné náklady zakázky. Toto je možné pouze při individuální parametrizaci systému. </text:p>
          </table:table-cell>
        </table:table-row>
        <table:table-row>
          <table:table-cell office:value-type="string" table:style-name="tablecell">
            <text:p text:style-name="tablealignleft"> Druh dokladu </text:p>
          </table:table-cell>
          <table:table-cell office:value-type="string" table:style-name="tablecell">
            <text:p text:style-name="tablealignleft"> Možnost přiřadit druh dokladu PS - v ČR se nepoužívá. </text:p>
          </table:table-cell>
        </table:table-row>
        <table:table-row>
          <table:table-cell office:value-type="string" table:style-name="tablecell">
            <text:p text:style-name="tablealignleft"> Dodatečné náklady </text:p>
          </table:table-cell>
          <table:table-cell office:value-type="string" table:style-name="tablecell">
            <text:p text:style-name="tablealignleft"> Možnost přiřadit k platební lhůtě dodatečné náklady zakázky (náklady, které se připočítávají k zakázce).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Skonto </text:p>
          </table:table-cell>
        </table:table-row>
        <table:table-row>
          <table:table-cell office:value-type="string" table:style-name="tablecell">
            <text:p text:style-name="tablealignleft"> Počet dní 1-3 </text:p>
          </table:table-cell>
          <table:table-cell office:value-type="string" table:style-name="tablecell">
            <text:p text:style-name="tablealignleft"> Počet dnů, během kterých je možné poskytnout skonto, slevu (je počítáno od zadání Splatnost od). </text:p>
          </table:table-cell>
        </table:table-row>
        <table:table-row>
          <table:table-cell office:value-type="string" table:style-name="tablecell">
            <text:p text:style-name="tablealignleft"> Sazba slevy 1-3 </text:p>
          </table:table-cell>
          <table:table-cell office:value-type="string" table:style-name="tablecell">
            <text:p text:style-name="tablealignleft"> Procentní sazba pro slevu, skonto. </text:p>
          </table:table-cell>
        </table:table-row>
        <table:table-row>
          <table:table-cell office:value-type="string" table:style-name="tablecell">
            <text:p text:style-name="tablealignleft"> Tolerance 1-3 </text:p>
          </table:table-cell>
          <table:table-cell office:value-type="string" table:style-name="tablecell">
            <text:p text:style-name="tablealignleft"> Tolerance dnů, během nichž jsou ještě slevy, skonta tolerovány. </text:p>
          </table:table-cell>
        </table:table-row>
      </table:table>
      <text:p text:style-name="Text_20_body">// Strana: /basstamm/swzzl00w/swzzl101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21::41:54</meta:creation-date>
    <dc:creator>Generated</dc:creator>
    <dc:date>2026-08-17T21::41:54</dc:date>
    <dc:language>en-US</dc:language>
    <meta:editing-cycles>1</meta:editing-cycles>
    <meta:editing-duration>PT0S</meta:editing-duration>
    <dc:title>i2doku-cz:020-ciselniky:010-firmy:060-swzzl00w:swzzl101f:start</dc:title>
  </office:meta>
</office:document-meta>
</file>