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b32da98e76cadc1e51905e103345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70-swspr00w:swspr101f:start"/><text:bookmark-start text:name="__RefHeading___jazyk_1"/><text:bookmark-start text:name="jazyk"/>Jazyk<text:bookmark-end text:name="__RefHeading___jazyk_1"/><text:bookmark-end text:name="jazyk"/></text:h>
      <text:p text:style-name="Text_20_body">Může být evidováno až 5 cizích jazyků. Všechny texty závislé na jazyku, které lze užít, se vztahují k tabulce jazyků.</text:p>
      <text:p text:style-name="Text_20_body"><draw:frame draw:style-name="media" draw:name="0" text:anchor-type="as-char" draw:z-index="0" svg:width="15.504583333333cm" svg:height="11.138958333333cm"><draw:image xlink:href="Pictures/7cb32da98e76cadc1e51905e1033451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jazyka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jazyka. </text:p>
          </table:table-cell>
        </table:table-row>
        <table:table-row>
          <table:table-cell office:value-type="string" table:style-name="tablecell">
            <text:p text:style-name="tablealignleft"> Zkratka </text:p>
          </table:table-cell>
          <table:table-cell office:value-type="string" table:style-name="tablecell">
            <text:p text:style-name="tablealignleft"> Zkratka jazyka. </text:p>
          </table:table-cell>
        </table:table-row>
        <table:table-row>
          <table:table-cell office:value-type="string" table:style-name="tablecell">
            <text:p text:style-name="tablealignleft"> Přehled verzí </text:p>
          </table:table-cell>
          <table:table-cell office:value-type="string" table:style-name="tablecell"/>
        </table:table-row>
      </table:table>
      <text:p text:style-name="Text_20_body">// Strana: /basstamm/swspr00w/swsp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5:51</meta:creation-date>
    <dc:creator>Generated</dc:creator>
    <dc:date>2026-08-17T10::15:51</dc:date>
    <dc:language>en-US</dc:language>
    <meta:editing-cycles>1</meta:editing-cycles>
    <meta:editing-duration>PT0S</meta:editing-duration>
    <dc:title>i2doku-cz:020-ciselniky:010-firmy:070-swspr00w:swspr101f:start</dc:title>
  </office:meta>
</office:document-meta>
</file>