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80-sxwtarte00w:00_set_1:start"/><text:bookmark-start text:name="__RefHeading___druhy_cinnosti_1"/><text:bookmark-start text:name="druhy_cinnosti"/>Druhy činností<text:bookmark-end text:name="__RefHeading___druhy_cinnosti_1"/><text:bookmark-end text:name="druhy_cinnosti"/></text:h>
      <text:p text:style-name="Text_20_body">// Strana: /basstamm/sxwtarte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6:04</meta:creation-date>
    <dc:creator>Generated</dc:creator>
    <dc:date>2026-08-15T11::26:04</dc:date>
    <dc:language>en-US</dc:language>
    <meta:editing-cycles>1</meta:editing-cycles>
    <meta:editing-duration>PT0S</meta:editing-duration>
    <dc:title>i2doku-cz:020-ciselniky:010-firmy:080-sxwtarte00w:00_set_1:start</dc:title>
  </office:meta>
</office:document-meta>
</file>