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6e1d75117ab3b6bc8908c60da1d4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80-sxwtarte00w:sxwtarte101f:start"/><text:bookmark-start text:name="__RefHeading___oznaceni_formulare_1"/><text:bookmark-start text:name="oznaceni_formulare"/>Označení formuláře<text:bookmark-end text:name="__RefHeading___oznaceni_formulare_1"/><text:bookmark-end text:name="oznaceni_formulare"/></text:h>
      <text:p text:style-name="Text_20_body">Zde jsou evidovány všechny činnosti, které patří k službám zákazníkům a k vykazování v hlášení zaměstanců (výkazy práce - raport). </text:p>
      <text:p text:style-name="Text_20_body"><draw:frame draw:style-name="media" draw:name="0" text:anchor-type="as-char" draw:z-index="0" svg:width="15.504583333333cm" svg:height="11.90625cm"><draw:image xlink:href="Pictures/2d6e1d75117ab3b6bc8908c60da1d4f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činnosti </text:p>
          </table:table-cell>
          <table:table-cell office:value-type="string" table:style-name="tablecell">
            <text:p text:style-name="tablealignleft"> Číslo druhu činnosti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činnosti. </text:p>
          </table:table-cell>
        </table:table-row>
        <table:table-row>
          <table:table-cell office:value-type="string" table:style-name="tablecell">
            <text:p text:style-name="tablealignleft"> Označení formuláře </text:p>
          </table:table-cell>
          <table:table-cell office:value-type="string" table:style-name="tablecell">
            <text:p text:style-name="tablealignleft"> Název pro tisk na formuláře v jednotlivých jazycích. </text:p>
          </table:table-cell>
        </table:table-row>
        <table:table-row>
          <table:table-cell office:value-type="string" table:style-name="tablecell">
            <text:p text:style-name="tablealignleft"> Číslo zboží </text:p>
          </table:table-cell>
          <table:table-cell office:value-type="string" table:style-name="tablecell">
            <text:p text:style-name="tablealignleft"> Přiřazení čísla zboží, pod kterým je druh činnosti uveden v číselníku zboží. </text:p>
          </table:table-cell>
        </table:table-row>
        <table:table-row>
          <table:table-cell office:value-type="string" table:style-name="tablecell">
            <text:p text:style-name="tablealignleft"> Časová rubrika 1-2 </text:p>
          </table:table-cell>
          <table:table-cell office:value-type="string" table:style-name="tablecell">
            <text:p text:style-name="tablealignleft"> Přes časovou rubriku mohou být druhy činností shromažďovány a souhrnně statisticky vyhodnocovány. </text:p>
          </table:table-cell>
        </table:table-row>
        <table:table-row>
          <table:table-cell office:value-type="string" table:style-name="tablecell">
            <text:p text:style-name="tablealignleft"> Označení účtu Raport </text:p>
          </table:table-cell>
          <table:table-cell office:value-type="string" table:style-name="tablecell">
            <text:p text:style-name="tablealignleft"> Přiřazení označení účtu pro integraci dat do účetnictví. Není-li přiřazeno označení účtu, neuskuteční se integrace dat. </text:p>
          </table:table-cell>
        </table:table-row>
        <table:table-row>
          <table:table-cell office:value-type="string" table:style-name="tablecell">
            <text:p text:style-name="tablealignleft"> Typ zúčtování </text:p>
          </table:table-cell>
          <table:table-cell office:value-type="string" table:style-name="tablecell">
            <text:p text:style-name="tablealignleft"> Přiřazení typu zúčtování, jestliže má být druh činností rozpuštěn přes integraci. </text:p>
          </table:table-cell>
        </table:table-row>
      </table:table>
      <text:p text:style-name="Text_20_body">// Strana: /basstamm/sxwtarte00w/sxwtarte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9:25</meta:creation-date>
    <dc:creator>Generated</dc:creator>
    <dc:date>2026-08-15T12::09:25</dc:date>
    <dc:language>en-US</dc:language>
    <meta:editing-cycles>1</meta:editing-cycles>
    <meta:editing-duration>PT0S</meta:editing-duration>
    <dc:title>i2doku-cz:020-ciselniky:010-firmy:080-sxwtarte00w:sxwtarte101f:start</dc:title>
  </office:meta>
</office:document-meta>
</file>