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1658fba04d418ee6cbbad2edc005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80-sxwtarte00w:sxwtarte102f:start"/><text:bookmark-start text:name="__RefHeading___evidence_ucetnictvi_1"/><text:bookmark-start text:name="evidence_ucetnictvi"/>Evidence účetnictví<text:bookmark-end text:name="__RefHeading___evidence_ucetnictvi_1"/><text:bookmark-end text:name="evidence_ucetnictvi"/></text:h>
      <text:p text:style-name="Text_20_body">Zde uživatel určí oblastí, kde budou druhy činností evidovány a účtovány.</text:p>
      <text:p text:style-name="Text_20_body"><draw:frame draw:style-name="media" draw:name="0" text:anchor-type="as-char" draw:z-index="0" svg:width="15.504583333333cm" svg:height="11.90625cm"><draw:image xlink:href="Pictures/b91658fba04d418ee6cbbad2edc005b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videnc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 jednotlivých oblastí je možnost výběr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o: Zadání je nutné / Ne: Zadání není možné / ?: Zadání je nepovinné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čtování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 jednotlivých oblastí je možnost výběru z přednastavených možností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Ano: Zaúčtování v projektovém účetnictví je nutné / Ne: Zaúčtování v projektovém účetnictví není možné/ ?: Zaúčtování v projektovém účetnictví je nepovinné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Ano: Zaúčtování ve vnitropodnikovém účetnictví je nutné / Ne: Zaúčtování ve vnitropodnikovém účetnictví není možné/ ?: Zaúčtování ve vnitropodnikovém účetnictví je nepovinné. </text:p>
          </table:table-cell>
        </table:table-row>
      </table:table>
      <text:p text:style-name="Text_20_body">// Strana: /basstamm/sxwtarte00w/sxwtart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6:27</meta:creation-date>
    <dc:creator>Generated</dc:creator>
    <dc:date>2026-08-17T15::16:27</dc:date>
    <dc:language>en-US</dc:language>
    <meta:editing-cycles>1</meta:editing-cycles>
    <meta:editing-duration>PT0S</meta:editing-duration>
    <dc:title>i2doku-cz:020-ciselniky:010-firmy:080-sxwtarte00w:sxwtarte102f:start</dc:title>
  </office:meta>
</office:document-meta>
</file>