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90-sxwspesn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// Strana: /basstamm/sxwspesn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6:32</meta:creation-date>
    <dc:creator>Generated</dc:creator>
    <dc:date>2026-08-17T07::56:32</dc:date>
    <dc:language>en-US</dc:language>
    <meta:editing-cycles>1</meta:editing-cycles>
    <meta:editing-duration>PT0S</meta:editing-duration>
    <dc:title>i2doku-cz:020-ciselniky:010-firmy:090-sxwspesn00w:00_set_0:start</dc:title>
  </office:meta>
</office:document-meta>
</file>