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4f6a9e7a8ecbbf4e7924492d8ce3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90-sxwspesn00w:sxwspesn101f:start"/><text:bookmark-start text:name="__RefHeading___druhy_vydaju_1"/><text:bookmark-start text:name="druhy_vydaju"/>Druhy výdajů<text:bookmark-end text:name="__RefHeading___druhy_vydaju_1"/><text:bookmark-end text:name="druhy_vydaju"/></text:h>
      <text:p text:style-name="Text_20_body">Druhy výdajů jsou používány v hlášení zaměstnanců (výkazy práce - raport).</text:p>
      <text:p text:style-name="Text_20_body"><draw:frame draw:style-name="media" draw:name="0" text:anchor-type="as-char" draw:z-index="0" svg:width="18.415cm" style:rel-width="100%" svg:height="13.440833333333cm" style:rel-height="scale"><draw:image xlink:href="Pictures/184f6a9e7a8ecbbf4e7924492d8ce39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značení výdajů </text:p>
          </table:table-cell>
          <table:table-cell office:value-type="string" table:style-name="tablecell">
            <text:p text:style-name="tablealignleft"> Číslo druhu výdaj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výdajů. </text:p>
          </table:table-cell>
        </table:table-row>
        <table:table-row>
          <table:table-cell office:value-type="string" table:style-name="tablecell">
            <text:p text:style-name="tablealignleft"> Typ zúčtování </text:p>
          </table:table-cell>
          <table:table-cell office:value-type="string" table:style-name="tablecell">
            <text:p text:style-name="tablealignleft"> Přiřazení typu zúčtování v případě, že zúčtování zakázek má být řešeno přes integraci hlášení zaměstnanců (raportu). </text:p>
          </table:table-cell>
        </table:table-row>
        <table:table-row>
          <table:table-cell office:value-type="string" table:style-name="tablecell">
            <text:p text:style-name="tablealignleft"> Zboží k zúčtování </text:p>
          </table:table-cell>
          <table:table-cell office:value-type="string" table:style-name="tablecell">
            <text:p text:style-name="tablealignleft"> Přiřazení čísla zboží, přes které bude zúčtování probíhat. </text:p>
          </table:table-cell>
        </table:table-row>
        <table:table-row>
          <table:table-cell office:value-type="string" table:style-name="tablecell">
            <text:p text:style-name="tablealignleft"> Evidence </text:p>
          </table:table-cell>
          <table:table-cell office:value-type="string" table:style-name="tablecell">
            <text:p text:style-name="tablealignleft"> Zaškrtávací tlačítka pro oblasti, kde budou druhy výdajů evidovány - možné aktivovat dle potřeb uživatele. </text:p>
          </table:table-cell>
        </table:table-row>
      </table:table>
      <text:p text:style-name="Text_20_body">// Strana: /basstamm/sxwspesn00w/sxwspes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7:30</meta:creation-date>
    <dc:creator>Generated</dc:creator>
    <dc:date>2026-08-17T12::37:30</dc:date>
    <dc:language>en-US</dc:language>
    <meta:editing-cycles>1</meta:editing-cycles>
    <meta:editing-duration>PT0S</meta:editing-duration>
    <dc:title>i2doku-cz:020-ciselniky:010-firmy:090-sxwspesn00w:sxwspesn101f:start</dc:title>
  </office:meta>
</office:document-meta>
</file>