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00-swtxt00w:00_set_1:start"/><text:bookmark-start text:name="__RefHeading___textove_konzervy_1"/><text:bookmark-start text:name="textove_konzervy"/>Textové konzervy<text:bookmark-end text:name="__RefHeading___textove_konzervy_1"/><text:bookmark-end text:name="textove_konzervy"/></text:h>
      <text:p text:style-name="Text_20_body">// Strana: /basstamm/swtxt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25</meta:creation-date>
    <dc:creator>Generated</dc:creator>
    <dc:date>2026-08-15T12::09:25</dc:date>
    <dc:language>en-US</dc:language>
    <meta:editing-cycles>1</meta:editing-cycles>
    <meta:editing-duration>PT0S</meta:editing-duration>
    <dc:title>i2doku-cz:020-ciselniky:010-firmy:100-swtxt00w:00_set_1:start</dc:title>
  </office:meta>
</office:document-meta>
</file>