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a4faed2a2cb657958315f2e1aec5d2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100-swtxt00w:swtxt101f:start"/><text:bookmark-start text:name="__RefHeading___textove_konzervy_1"/><text:bookmark-start text:name="textove_konzervy"/>Textové konzervy<text:bookmark-end text:name="__RefHeading___textove_konzervy_1"/><text:bookmark-end text:name="textove_konzervy"/></text:h>
      <text:p text:style-name="Text_20_body">Tímto programem může být evidováno libovolné množství textových konzerv, které se používají v oblasti zákázky a v oblasti účetnictví pro komunikaci s dodavateli a odběrateli (např. při vystavování faktur, upomínek, odsouhlasení účtů dodavatelů a odběratelů). Má-li být text uveden ve více rozličných jazycích, musí být zadány oddělené textové konzervy.</text:p>
      <text:p text:style-name="Text_20_body"><draw:frame draw:style-name="media" draw:name="0" text:anchor-type="as-char" draw:z-index="0" svg:width="20.584583333333cm" style:rel-width="100%" svg:height="12.964583333333cm" style:rel-height="scale"><draw:image xlink:href="Pictures/ba4faed2a2cb657958315f2e1aec5d24.jpg" xlink:type="simple" xlink:show="embed" xlink:actuate="onLoad"/></draw:frame></text:p>
      <text:p text:style-name="Text_20_body">// Strana: /basstamm/swtxt00w/swtxt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25:18</meta:creation-date>
    <dc:creator>Generated</dc:creator>
    <dc:date>2026-08-17T07::25:18</dc:date>
    <dc:language>en-US</dc:language>
    <meta:editing-cycles>1</meta:editing-cycles>
    <meta:editing-duration>PT0S</meta:editing-duration>
    <dc:title>i2doku-cz:020-ciselniky:010-firmy:100-swtxt00w:swtxt101f:start</dc:title>
  </office:meta>
</office:document-meta>
</file>