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4dcf9c8ba1cab9013cf493d0a9ae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Správné vyplnění tohoto číselníku je důležité pro elektronické načítání výpisu z účtu z bankovního software do i/2.</text:p>
      <text:p text:style-name="Text_20_body">Dle adresářů příslušného bankovního software je třeba nastavit správný název a cestu importovaného souboru (nutno je vyplnit stranu Platební styk i stranu Homebanking).</text:p>
      <text:p text:style-name="Text_20_body"><draw:frame draw:style-name="media" draw:name="0" text:anchor-type="as-char" draw:z-index="0" svg:width="18.415cm" style:rel-width="100%" svg:height="14.155208333333cm" style:rel-height="scale"><draw:image xlink:href="Pictures/cd4dcf9c8ba1cab9013cf493d0a9aef8.jpg" xlink:type="simple" xlink:show="embed" xlink:actuate="onLoad"/></draw:frame></text:p>
      <text:p text:style-name="Text_20_body">// Strana: /basstamm/swvs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50</meta:creation-date>
    <dc:creator>Generated</dc:creator>
    <dc:date>2026-08-15T10::12:50</dc:date>
    <dc:language>en-US</dc:language>
    <meta:editing-cycles>1</meta:editing-cycles>
    <meta:editing-duration>PT0S</meta:editing-duration>
    <dc:title>i2doku-cz:020-ciselniky:010-firmy:110-swvsr00w:00_set_0:start</dc:title>
  </office:meta>
</office:document-meta>
</file>