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10-swvsr00w:swvsr101f:start"/><text:bookmark-start text:name="__RefHeading___tabulka_eps_1"/><text:bookmark-start text:name="tabulka_eps"/>Tabulka EPS<text:bookmark-end text:name="__RefHeading___tabulka_eps_1"/><text:bookmark-end text:name="tabulka_eps"/></text:h>
      <text:p text:style-name="Text_20_body">Tato tabulka (strana tabulky EPS) se v České republice nepoužívá.</text:p>
      <text:p text:style-name="Text_20_body">// Strana: /basstamm/swvsr00w/swvs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0:06</meta:creation-date>
    <dc:creator>Generated</dc:creator>
    <dc:date>2026-08-17T10::10:06</dc:date>
    <dc:language>en-US</dc:language>
    <meta:editing-cycles>1</meta:editing-cycles>
    <meta:editing-duration>PT0S</meta:editing-duration>
    <dc:title>i2doku-cz:020-ciselniky:010-firmy:110-swvsr00w:swvsr101f:start</dc:title>
  </office:meta>
</office:document-meta>
</file>