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20-sxwkalft00w:start"/><text:bookmark-start text:name="__RefHeading___kalendar_svatku_1"/><text:bookmark-start text:name="kalendar_svatku"/>Kalendář svátků<text:bookmark-end text:name="__RefHeading___kalendar_svatku_1"/><text:bookmark-end text:name="kalendar_svatku"/></text:h>
      <text:p text:style-name="Text_20_body">
<text:line-break/></text:p>
      <text:p text:style-name="Text_20_body">// Strana: /basstamm/sxwkalf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13:56</meta:creation-date>
    <dc:creator>Generated</dc:creator>
    <dc:date>2026-08-17T17::13:56</dc:date>
    <dc:language>en-US</dc:language>
    <meta:editing-cycles>1</meta:editing-cycles>
    <meta:editing-duration>PT0S</meta:editing-duration>
    <dc:title>i2doku-cz:020-ciselniky:010-firmy:120-sxwkalft00w:start</dc:title>
  </office:meta>
</office:document-meta>
</file>