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f42c2e64a8ddbceb351c2f5ca3024d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30-sxwplzst00w:sxwplzst102f:start"/><text:bookmark-start text:name="__RefHeading___prirazeni_obec_ulice_1"/><text:bookmark-start text:name="prirazeni_obec_ulice"/>Přiřazení obec/ulice<text:bookmark-end text:name="__RefHeading___prirazeni_obec_ulice_1"/><text:bookmark-end text:name="prirazeni_obec_ulice"/></text:h>
      <text:p text:style-name="Text_20_body">Přiřazení obcí nebo ulic z číselníku obcí/ulic k odpovídajícímu PSČ.</text:p>
      <text:p text:style-name="Text_20_body"><draw:frame draw:style-name="media" draw:name="0" text:anchor-type="as-char" draw:z-index="0" svg:width="18.811875cm" style:rel-width="100%" svg:height="12.091458333333cm" style:rel-height="scale"><draw:image xlink:href="Pictures/9f42c2e64a8ddbceb351c2f5ca3024db.jpg" xlink:type="simple" xlink:show="embed" xlink:actuate="onLoad"/></draw:frame></text:p>
      <text:p text:style-name="Text_20_body">// Strana: /basstamm/sxwplzst00w/sxwplzst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8:29</meta:creation-date>
    <dc:creator>Generated</dc:creator>
    <dc:date>2026-08-15T11::28:29</dc:date>
    <dc:language>en-US</dc:language>
    <meta:editing-cycles>1</meta:editing-cycles>
    <meta:editing-duration>PT0S</meta:editing-duration>
    <dc:title>i2doku-cz:020-ciselniky:010-firmy:130-sxwplzst00w:sxwplzst102f:start</dc:title>
  </office:meta>
</office:document-meta>
</file>