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40-swabr00w:start"/><text:bookmark-start text:name="__RefHeading___typy_zuctovani_1"/><text:bookmark-start text:name="typy_zuctovani"/>Typy zúčtování<text:bookmark-end text:name="__RefHeading___typy_zuctovani_1"/><text:bookmark-end text:name="typy_zuctovan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140-swabr00w:00_set_0:start" text:style-name="Internet_20_link" text:visited-style-name="Visited_20_Internet_20_Link">Základní informace</text:a></text:p>
        </text:list-item>
        <text:list-item>
          <text:p text:style-name="List_20_1_Content"><text:a xlink:type="simple" xlink:href="https://wiki.data-norms.cz/doku.php?id=i2doku-cz:020-ciselniky:010-firmy:140-swabr00w:00_set_1:start" text:style-name="Internet_20_link" text:visited-style-name="Visited_20_Internet_20_Link">Typy zúčtování</text:a></text:p>
        </text:list-item>
        <text:list-item>
          <text:p text:style-name="List_20_1_Content_Last"><text:a xlink:type="simple" xlink:href="https://wiki.data-norms.cz/doku.php?id=i2doku-cz:020-ciselniky:010-firmy:140-swabr00w:swabr101f:start" text:style-name="Internet_20_link" text:visited-style-name="Visited_20_Internet_20_Link">Typy zúčtování</text:a></text:p>
        </text:list-item>
      </text:list>
      <text:line-break/>
      <text:p text:style-name="Text_20_body">// Strana: /basstamm/swab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6:31</meta:creation-date>
    <dc:creator>Generated</dc:creator>
    <dc:date>2026-08-17T12::26:31</dc:date>
    <dc:language>en-US</dc:language>
    <meta:editing-cycles>1</meta:editing-cycles>
    <meta:editing-duration>PT0S</meta:editing-duration>
    <dc:title>i2doku-cz:020-ciselniky:010-firmy:140-swabr00w:start</dc:title>
  </office:meta>
</office:document-meta>
</file>