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8853ddea5adb7fa4b9d6fb3f61955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50-sxwstrst00w:sxwstrst101f:start"/><text:bookmark-start text:name="__RefHeading___ciselnik_obci_ulic_1"/><text:bookmark-start text:name="ciselnik_obci_ulic"/>Číselník obcí/ulic<text:bookmark-end text:name="__RefHeading___ciselnik_obci_ulic_1"/><text:bookmark-end text:name="ciselnik_obci_ulic"/></text:h>
      <text:p text:style-name="Text_20_body">Číselník ulic se používá pro Švýcarsko. V České republice se používá číselník obcí, obce mohou být přiřazeny jednotlivým PSČ v číselníku PSČ. </text:p>
      <text:p text:style-name="Text_20_body"><draw:frame draw:style-name="media" draw:name="0" text:anchor-type="as-char" draw:z-index="0" svg:width="15.504583333333cm" svg:height="11.985625cm"><draw:image xlink:href="Pictures/318853ddea5adb7fa4b9d6fb3f61955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 Poznámka </text:p>
          </table:table-cell>
        </table:table-row>
        <table:table-row>
          <table:table-cell office:value-type="string" table:style-name="tablecell">
            <text:p text:style-name="tablealignleft"> Země </text:p>
          </table:table-cell>
          <table:table-cell office:value-type="string" table:style-name="tablecell">
            <text:p text:style-name="tablealignleft"> Přiřazení kódu země z číselníku zemí. </text:p>
          </table:table-cell>
        </table:table-row>
        <table:table-row>
          <table:table-cell office:value-type="string" table:style-name="tablecell">
            <text:p text:style-name="tablealignleft"> Obec/ulice číslo </text:p>
          </table:table-cell>
          <table:table-cell office:value-type="string" table:style-name="tablecell">
            <text:p text:style-name="tablealignleft"> Číslo obce (Česká republika) nebo ulice (Švýcarsko). </text:p>
          </table:table-cell>
        </table:table-row>
        <table:table-row>
          <table:table-cell office:value-type="string" table:style-name="tablecell">
            <text:p text:style-name="tablealignleft"> Obec/Ulice </text:p>
          </table:table-cell>
          <table:table-cell office:value-type="string" table:style-name="tablecell">
            <text:p text:style-name="tablealignleft"> Název obce nebo ulice. </text:p>
          </table:table-cell>
        </table:table-row>
      </table:table>
      <text:p text:style-name="Text_20_body">// Strana: /basstamm/sxwstrst00w/sxwstrst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6:56</meta:creation-date>
    <dc:creator>Generated</dc:creator>
    <dc:date>2026-08-17T07::06:56</dc:date>
    <dc:language>en-US</dc:language>
    <meta:editing-cycles>1</meta:editing-cycles>
    <meta:editing-duration>PT0S</meta:editing-duration>
    <dc:title>i2doku-cz:020-ciselniky:010-firmy:150-sxwstrst00w:sxwstrst101f:start</dc:title>
  </office:meta>
</office:document-meta>
</file>