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start"/><text:bookmark-start text:name="__RefHeading___ciselniky_firmy_1"/><text:bookmark-start text:name="ciselniky_firmy"/>Číselníky firmy<text:bookmark-end text:name="__RefHeading___ciselniky_firmy_1"/><text:bookmark-end text:name="ciselniky_firm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010-swfis00w:start" text:style-name="Internet_20_link" text:visited-style-name="Visited_20_Internet_20_Link">Adresa firmy</text:a></text:p>
        </text:list-item>
        <text:list-item>
          <text:p text:style-name="List_20_1_Content"><text:a xlink:type="simple" xlink:href="https://wiki.data-norms.cz/doku.php?id=i2doku-cz:020-ciselniky:010-firmy:020-swwhr00w:start" text:style-name="Internet_20_link" text:visited-style-name="Visited_20_Internet_20_Link">Číselník měn</text:a></text:p>
        </text:list-item>
        <text:list-item>
          <text:p text:style-name="List_20_1_Content"><text:a xlink:type="simple" xlink:href="https://wiki.data-norms.cz/doku.php?id=i2doku-cz:020-ciselniky:010-firmy:030-swwhr01w:start" text:style-name="Internet_20_link" text:visited-style-name="Visited_20_Internet_20_Link">Kurzy cizích měn</text:a></text:p>
        </text:list-item>
        <text:list-item>
          <text:p text:style-name="List_20_1_Content"><text:a xlink:type="simple" xlink:href="https://wiki.data-norms.cz/doku.php?id=i2doku-cz:020-ciselniky:010-firmy:040-swwhv00w:start" text:style-name="Internet_20_link" text:visited-style-name="Visited_20_Internet_20_Link">Denní kurzy</text:a></text:p>
        </text:list-item>
        <text:list-item>
          <text:p text:style-name="List_20_1_Content"><text:a xlink:type="simple" xlink:href="https://wiki.data-norms.cz/doku.php?id=i2doku-cz:020-ciselniky:010-firmy:050-swste00w:start" text:style-name="Internet_20_link" text:visited-style-name="Visited_20_Internet_20_Link">Tabulka daní (DPH)</text:a></text:p>
        </text:list-item>
        <text:list-item>
          <text:p text:style-name="List_20_1_Content"><text:a xlink:type="simple" xlink:href="https://wiki.data-norms.cz/doku.php?id=i2doku-cz:020-ciselniky:010-firmy:060-swzzl00w:start" text:style-name="Internet_20_link" text:visited-style-name="Visited_20_Internet_20_Link">Platební lhůty</text:a></text:p>
        </text:list-item>
        <text:list-item>
          <text:p text:style-name="List_20_1_Content"><text:a xlink:type="simple" xlink:href="https://wiki.data-norms.cz/doku.php?id=i2doku-cz:020-ciselniky:010-firmy:070-swspr00w:start" text:style-name="Internet_20_link" text:visited-style-name="Visited_20_Internet_20_Link">Jazyky</text:a></text:p>
        </text:list-item>
        <text:list-item>
          <text:p text:style-name="List_20_1_Content"><text:a xlink:type="simple" xlink:href="https://wiki.data-norms.cz/doku.php?id=i2doku-cz:020-ciselniky:010-firmy:080-sxwtarte00w:start" text:style-name="Internet_20_link" text:visited-style-name="Visited_20_Internet_20_Link">Druhy činností</text:a></text:p>
        </text:list-item>
        <text:list-item>
          <text:p text:style-name="List_20_1_Content"><text:a xlink:type="simple" xlink:href="https://wiki.data-norms.cz/doku.php?id=i2doku-cz:020-ciselniky:010-firmy:090-sxwspesn00w:start" text:style-name="Internet_20_link" text:visited-style-name="Visited_20_Internet_20_Link">Druhy výdajů</text:a></text:p>
        </text:list-item>
        <text:list-item>
          <text:p text:style-name="List_20_1_Content"><text:a xlink:type="simple" xlink:href="https://wiki.data-norms.cz/doku.php?id=i2doku-cz:020-ciselniky:010-firmy:100-swtxt00w:start" text:style-name="Internet_20_link" text:visited-style-name="Visited_20_Internet_20_Link">Textové konzervy</text:a></text:p>
        </text:list-item>
        <text:list-item>
          <text:p text:style-name="List_20_1_Content"><text:a xlink:type="simple" xlink:href="https://wiki.data-norms.cz/doku.php?id=i2doku-cz:020-ciselniky:010-firmy:110-swvsr00w:start" text:style-name="Internet_20_link" text:visited-style-name="Visited_20_Internet_20_Link">EPS účastník</text:a></text:p>
        </text:list-item>
        <text:list-item>
          <text:p text:style-name="List_20_1_Content"><text:a xlink:type="simple" xlink:href="https://wiki.data-norms.cz/doku.php?id=i2doku-cz:020-ciselniky:010-firmy:120-sxwkalft00w:start" text:style-name="Internet_20_link" text:visited-style-name="Visited_20_Internet_20_Link">Kalendář svátků</text:a></text:p>
        </text:list-item>
        <text:list-item>
          <text:p text:style-name="List_20_1_Content"><text:a xlink:type="simple" xlink:href="https://wiki.data-norms.cz/doku.php?id=i2doku-cz:020-ciselniky:010-firmy:130-sxwplzst00w:start" text:style-name="Internet_20_link" text:visited-style-name="Visited_20_Internet_20_Link">Číselník PSČ</text:a></text:p>
        </text:list-item>
        <text:list-item>
          <text:p text:style-name="List_20_1_Content"><text:a xlink:type="simple" xlink:href="https://wiki.data-norms.cz/doku.php?id=i2doku-cz:020-ciselniky:010-firmy:140-swabr00w:start" text:style-name="Internet_20_link" text:visited-style-name="Visited_20_Internet_20_Link">Typy zúčtování</text:a></text:p>
        </text:list-item>
        <text:list-item>
          <text:p text:style-name="List_20_1_Content_Last"><text:a xlink:type="simple" xlink:href="https://wiki.data-norms.cz/doku.php?id=i2doku-cz:020-ciselniky:010-firmy:150-sxwstrst00w:start" text:style-name="Internet_20_link" text:visited-style-name="Visited_20_Internet_20_Link">Číselník obcí/ulic</text:a></text:p>
        </text:list-item>
      </text:list>
      <text:line-break/>
      <text:p text:style-name="Text_20_body">// Strana: /_menu/xpcode/xpcode1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5:33</meta:creation-date>
    <dc:creator>Generated</dc:creator>
    <dc:date>2026-08-15T08::45:33</dc:date>
    <dc:language>en-US</dc:language>
    <meta:editing-cycles>1</meta:editing-cycles>
    <meta:editing-duration>PT0S</meta:editing-duration>
    <dc:title>i2doku-cz:020-ciselniky:010-firmy:start</dc:title>
  </office:meta>
</office:document-meta>
</file>