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649f217d18bf565456f128635c6778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20-obchodu:010-swcod00w:swcod102f:start"/><text:bookmark-start text:name="__RefHeading___kody_1"/><text:bookmark-start text:name="kody"/>Kódy<text:bookmark-end text:name="__RefHeading___kody_1"/><text:bookmark-end text:name="kody"/></text:h>
      <text:p text:style-name="Text_20_body">Jestliže bylo aktivováno zaškrtávací tlačítko vícenásobné přiřazení, může být zadáno více kódů.</text:p>
      <text:p text:style-name="Text_20_body"><draw:frame draw:style-name="media" draw:name="0" text:anchor-type="as-char" draw:z-index="0" svg:width="15.292916666667cm" svg:height="11.932708333333cm"><draw:image xlink:href="Pictures/9649f217d18bf565456f128635c67780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Kód </text:p>
          </table:table-cell>
          <table:table-cell office:value-type="string" table:style-name="tablecell">
            <text:p text:style-name="tablealignleft"> Označení kódu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kódu. </text:p>
          </table:table-cell>
        </table:table-row>
      </table:table>
      <text:p text:style-name="Text_20_body">// Strana: /basstamm/swcod00w/swcod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07:55</meta:creation-date>
    <dc:creator>Generated</dc:creator>
    <dc:date>2026-08-15T10::07:55</dc:date>
    <dc:language>en-US</dc:language>
    <meta:editing-cycles>1</meta:editing-cycles>
    <meta:editing-duration>PT0S</meta:editing-duration>
    <dc:title>i2doku-cz:020-ciselniky:020-obchodu:010-swcod00w:swcod102f:start</dc:title>
  </office:meta>
</office:document-meta>
</file>