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2c9a287c6ce07c0f34cca3ea94f0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20-sxwvskon00w:start"/><text:bookmark-start text:name="__RefHeading___druhy_kontaktu_1"/><text:bookmark-start text:name="druhy_kontaktu"/>Druhy kontaktů<text:bookmark-end text:name="__RefHeading___druhy_kontaktu_1"/><text:bookmark-end text:name="druhy_kontaktu"/></text:h>
      <text:p text:style-name="Text_20_body">Tento číselník slouží pro zadání a úpravy druhů obchodních kontaktů.</text:p>
      <text:p text:style-name="Text_20_body"><draw:frame draw:style-name="media" draw:name="0" text:anchor-type="as-char" draw:z-index="0" svg:width="15.292916666667cm" svg:height="11.932708333333cm"><draw:image xlink:href="Pictures/922c9a287c6ce07c0f34cca3ea94f06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kontaktu </text:p>
          </table:table-cell>
          <table:table-cell office:value-type="string" table:style-name="tablecell">
            <text:p text:style-name="tablealignleft"> Číslo druhu kontak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kontaktu. </text:p>
          </table:table-cell>
        </table:table-row>
        <table:table-row>
          <table:table-cell office:value-type="string" table:style-name="tablecell">
            <text:p text:style-name="tablealignleft"> Zkratka označ. </text:p>
          </table:table-cell>
          <table:table-cell office:value-type="string" table:style-name="tablecell">
            <text:p text:style-name="tablealignleft"> Zkratka názvu druhu kontaktu. </text:p>
          </table:table-cell>
        </table:table-row>
        <table:table-row>
          <table:table-cell office:value-type="string" table:style-name="tablecell">
            <text:p text:style-name="tablealignleft"> Návštěva </text:p>
          </table:table-cell>
          <table:table-cell office:value-type="string" table:style-name="tablecell">
            <text:p text:style-name="tablealignleft"> Skutečná/Plánovaná/Žádná - zaškrtávací tlačítko pro označení o jaký druh návštěvy se jedná. </text:p>
          </table:table-cell>
        </table:table-row>
      </table:table>
      <text:p text:style-name="Text_20_body">// Strana: /basstamm/sxwvskon00w/sxwvskon101f // <text:line-break/>
// Strana: /basstamm/sxwvskon00w // <text:line-break/>
// Strana: /basstamm/sxwvskon00w/_set_0 // <text:line-break/>
// Strana: /basstamm/sxwvsko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8:35</meta:creation-date>
    <dc:creator>Generated</dc:creator>
    <dc:date>2026-08-15T12::08:35</dc:date>
    <dc:language>en-US</dc:language>
    <meta:editing-cycles>1</meta:editing-cycles>
    <meta:editing-duration>PT0S</meta:editing-duration>
    <dc:title>i2doku-cz:020-ciselniky:020-obchodu:020-sxwvskon00w:start</dc:title>
  </office:meta>
</office:document-meta>
</file>