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bdc4a843dc0f4a583478f49ad57ba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30-swabt00w:start"/><text:bookmark-start text:name="__RefHeading___ciselnik_oddeleni_1"/><text:bookmark-start text:name="ciselnik_oddeleni"/>Číselník oddělení<text:bookmark-end text:name="__RefHeading___ciselnik_oddeleni_1"/><text:bookmark-end text:name="ciselnik_oddeleni"/></text:h>
      <text:p text:style-name="Text_20_body"><draw:frame draw:style-name="media" draw:name="0" text:anchor-type="as-char" draw:z-index="0" svg:width="17.039166666667cm" style:rel-width="100%" svg:height="11.853333333333cm" style:rel-height="scale"><draw:image xlink:href="Pictures/03bdc4a843dc0f4a583478f49ad57ba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ddělení </text:p>
          </table:table-cell>
          <table:table-cell office:value-type="string" table:style-name="tablecell">
            <text:p text:style-name="tablealignleft"> Zkratka odděle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oddělení. </text:p>
          </table:table-cell>
        </table:table-row>
      </table:table>
      <text:p text:style-name="Text_20_body">// Strana: /basstamm/swabt00w/swabt101f // <text:line-break/>
// Strana: /basstamm/swabt00w // <text:line-break/>
// Strana: /basstamm/swabt00w/_set_0 // <text:line-break/>
// Strana: /basstamm/swab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4:42</meta:creation-date>
    <dc:creator>Generated</dc:creator>
    <dc:date>2026-08-17T13::54:42</dc:date>
    <dc:language>en-US</dc:language>
    <meta:editing-cycles>1</meta:editing-cycles>
    <meta:editing-duration>PT0S</meta:editing-duration>
    <dc:title>i2doku-cz:020-ciselniky:020-obchodu:030-swabt00w:start</dc:title>
  </office:meta>
</office:document-meta>
</file>